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cdd022730ca000058641900f7a6df7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ytespeicher:ausstattung:drucker"/><text:bookmark-start text:name="__RefHeading___drucker_1"/><text:bookmark-start text:name="drucker"/>Drucker<text:bookmark-end text:name="__RefHeading___drucker_1"/><text:bookmark-end text:name="drucker"/></text:h>
      <text:h text:style-name="Heading_20_2" text:outline-level="2"><text:bookmark-start text:name="__RefHeading___brother_hl-3152cdw_2"/><text:bookmark-start text:name="brother_hl-3152cdw"/>Brother HL-3152CDW<text:bookmark-end text:name="__RefHeading___brother_hl-3152cdw_2"/><text:bookmark-end text:name="brother_hl-3152cdw"/></text:h>
      <text:p text:style-name="Text_20_body">Seit Dezember 2020 haben wir in der Werkstatt einen Brother HL-3152CDW.</text:p>
      <text:p text:style-name="Text_20_body"><draw:frame draw:style-name="media" draw:name="0" text:anchor-type="as-char" draw:z-index="0" svg:width="5.2916666666667cm" style:rel-width="100%" svg:height="5.2916666666667cm" style:rel-height="scale"><draw:image xlink:href="Pictures/26cdd022730ca000058641900f7a6df7.jpeg" xlink:type="simple" xlink:show="embed" xlink:actuate="onLoad"/></draw:frame></text:p>
      <text:p text:style-name="Text_20_body">Wichtigste Kenndaten:</text:p>
      <text:list text:style-name="List_20_1" text:continue-numbering="false">
        <text:list-item>
          <text:p text:style-name="List_20_1_Content_First"> Farblaser</text:p>
        </text:list-item>
        <text:list-item>
          <text:p text:style-name="List_20_1_Content"> Duplex-Einheit</text:p>
        </text:list-item>
        <text:list-item>
          <text:p text:style-name="List_20_1_Content"> LAN</text:p>
        </text:list-item>
        <text:list-item>
          <text:p text:style-name="List_20_1_Content"> WLAN</text:p>
        </text:list-item>
        <text:list-item>
          <text:p text:style-name="List_20_1_Content_Last"> AirPrint-fähig</text:p>
        </text:list-item>
      </text:list>
      <text:p text:style-name="Text_20_body">Der Drucker ist per LAN angeschlossen.</text:p>
      <text:p text:style-name="Text_20_body">Produktseite: <text:a xlink:type="simple" xlink:href="https://www.brother.de/alte-geraete/drucker/hl-3152cdw" text:style-name="Internet_20_link" text:visited-style-name="Visited_20_Internet_20_Link">https://www.brother.de/alte-geraete/drucker/hl-3152cd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4:12</meta:creation-date>
    <dc:creator>Generated</dc:creator>
    <dc:date>2026-08-15T15::34:12</dc:date>
    <dc:language>en-US</dc:language>
    <meta:editing-cycles>1</meta:editing-cycles>
    <meta:editing-duration>PT0S</meta:editing-duration>
    <dc:title>bytespeicher:ausstattung:drucker</dc:title>
  </office:meta>
</office:document-meta>
</file>