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ytespeicher:renovierung"/><text:bookmark-start text:name="__RefHeading___renovierung_des_bytespeichers_2024_1"/><text:bookmark-start text:name="renovierung_des_bytespeichers_2024"/>Renovierung des Bytespeichers 2024<text:bookmark-end text:name="__RefHeading___renovierung_des_bytespeichers_2024_1"/><text:bookmark-end text:name="renovierung_des_bytespeichers_2024"/></text:h>
      <text:p text:style-name="Text_20_body">Mit der Anmietung der neuen Räume im Frühling 2024 sind Raumaufteilungen, Möbel und ggf. Sanierungen in den bisherigen Räumen zu klär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1::15:48</meta:creation-date>
    <dc:creator>Generated</dc:creator>
    <dc:date>2026-08-15T11::15:48</dc:date>
    <dc:language>en-US</dc:language>
    <meta:editing-cycles>1</meta:editing-cycles>
    <meta:editing-duration>PT0S</meta:editing-duration>
    <dc:title>bytespeicher:renovierung</dc:title>
  </office:meta>
</office:document-meta>
</file>