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ecda296d6167b9d989df2637669ebc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firmware:faq"/><text:bookmark-start text:name="__RefHeading___faq_1"/><text:bookmark-start text:name="faq"/>FAQ<text:bookmark-end text:name="__RefHeading___faq_1"/><text:bookmark-end text:name="faq"/></text:h>
      <text:h text:style-name="Heading_20_2" text:outline-level="2"><text:bookmark-start text:name="__RefHeading___ports_2"/><text:bookmark-start text:name="ports"/>Ports<text:bookmark-end text:name="__RefHeading___ports_2"/><text:bookmark-end text:name="ports"/></text:h>
      <text:list text:style-name="List_20_1" text:continue-numbering="false">
        <text:list-item>
          <text:p text:style-name="List_20_1_Content_First"> Q: Welcher Port wofür?</text:p>
        </text:list-item>
        <text:list-item>
          <text:p text:style-name="List_20_1_Content"> A:</text:p>
          <text:list text:style-name="List_20_1">
            <text:list-item>
              <text:p text:style-name="List_20_1_Content"> WAN-Port:</text:p>
              <text:list text:style-name="List_20_1">
                <text:list-item>
                  <text:p text:style-name="List_20_1_Content"> dient <text:span text:style-name="Emphasis">entweder</text:span> als Uplink, wenn das Mesh-VPN aktiviert ist</text:p>
                </text:list-item>
                <text:list-item>
                  <text:p text:style-name="List_20_1_Content"> <text:span text:style-name="Emphasis">oder</text:span> ist „Meshing via WAN“ eingeschaltet, kann man andere Freifunk-APs in der Nähe per Netzwerkkabel anbinden (bei schlechtem Empfang)</text:p>
                </text:list-item>
              </text:list>
            </text:list-item>
            <text:list-item>
              <text:p text:style-name="List_20_1_Content"> LAN-Ports:</text:p>
              <text:list text:style-name="List_20_1">
                <text:list-item>
                  <text:p text:style-name="List_20_1_Content"> man kann <text:span text:style-name="Emphasis">entweder</text:span> andere Rechner anschließen, die dann Teil des Freifunk-Netzes werden (bekommen per DHCP/Router-Adv. eine Adresse zugeteilt)</text:p>
                </text:list-item>
                <text:list-item>
                  <text:p text:style-name="List_20_1_Content"> <text:span text:style-name="Emphasis">oder</text:span> man schaltet „Meshing via LAN“ ein (analog WAN-Port)</text:p>
                </text:list-item>
              </text:list>
            </text:list-item>
          </text:list>
        </text:list-item>
        <text:list-item>
          <text:p text:style-name="List_20_1_Content"> Q: Woran erkenne ich die Ports?</text:p>
        </text:list-item>
        <text:list-item>
          <text:p text:style-name="List_20_1_Content"> A: Bei TP-Link (u.a. WR841, Archer-Reihe) ist der WAN-Port oft mit „WAN“ oder „Internet“ beschriftet; die LAN-Ports sind oft gelb, durchnumieriert und mit „Ethernet“ beschriftet</text:p>
        </text:list-item>
        <text:list-item>
          <text:p text:style-name="List_20_1_Content"> A: Bei TP-Link CPE gibt es LAN0 (POE-Eingang) und LAN1 <draw:frame draw:style-name="media" draw:name="0" text:anchor-type="as-char" draw:z-index="0" svg:width="" svg:rel-width="100%" svg:height="0cm"><draw:image xlink:href="Pictures/aecda296d6167b9d989df2637669ebcb.svg" xlink:type="simple" xlink:show="embed" xlink:actuate="onLoad"/></draw:frame>: Was ist was?</text:p>
        </text:list-item>
        <text:list-item>
          <text:p text:style-name="List_20_1_Content"> Q: Mein AP hat mehrere LAN-Ports. (Wie) kann ich einen Teil davon für Clients und den Rest für Meshing benutzen?</text:p>
        </text:list-item>
        <text:list-item>
          <text:p text:style-name="List_20_1_Content_Last"> A: <draw:frame draw:style-name="media" draw:name="1" text:anchor-type="as-char" draw:z-index="1" svg:width="" svg:rel-width="100%" svg:height="0cm"><draw:image xlink:href="Pictures/aecda296d6167b9d989df2637669ebcb.svg" xlink:type="simple" xlink:show="embed" xlink:actuate="onLoad"/></draw:frame>: siehe Technik-Liste: <text:a xlink:type="simple" xlink:href="http://lists.freifunk.net/mailman/private/erfurt-technik-freifunk.net/2016-June/000242.html" text:style-name="Internet_20_link" text:visited-style-name="Visited_20_Internet_20_Link">Artikel 1</text:a>, <text:a xlink:type="simple" xlink:href="http://lists.freifunk.net/mailman/private/erfurt-technik-freifunk.net/2016-June/000244.html" text:style-name="Internet_20_link" text:visited-style-name="Visited_20_Internet_20_Link">Artikel 2</text:a></text:p>
        </text:list-item>
      </text:list>
      <text:h text:style-name="Heading_20_2" text:outline-level="2"><text:bookmark-start text:name="__RefHeading___prozesse_3"/><text:bookmark-start text:name="prozesse"/>Prozesse<text:bookmark-end text:name="__RefHeading___prozesse_3"/><text:bookmark-end text:name="prozesse"/></text:h>
      <text:p text:style-name="Text_20_body">Prozesse, die auf den APs laufen (können) und für die Funktion relevant sind:</text:p>
      <text:list text:style-name="List_20_1" text:continue-numbering="false">
        <text:list-item>
          <text:p text:style-name="List_20_1_Content_First"> Q: Wer ist alfred?</text:p>
        </text:list-item>
        <text:list-item>
          <text:p text:style-name="List_20_1_Content"> A: Daten verbreiten, z.B. für den Meshviewer, aber auch für allgemeine Informationen verwendbar; siehe auch <text:a xlink:type="simple" xlink:href="https://www.open-mesh.org/projects/alfred/wiki/Alfred_architecture" text:style-name="Internet_20_link" text:visited-style-name="Visited_20_Internet_20_Link">https://www.open-mesh.org/projects/alfred/wiki/Alfred_architecture</text:a> — ohne taucht der Knoten in der Karte nicht auf</text:p>
        </text:list-item>
        <text:list-item>
          <text:p text:style-name="List_20_1_Content"> Q: Was ist fastd?</text:p>
        </text:list-item>
        <text:list-item>
          <text:p text:style-name="List_20_1_Content"> A: Zuständig für das Mesh-VPN (über den Uplink ins Internet)</text:p>
        </text:list-item>
        <text:list-item>
          <text:p text:style-name="List_20_1_Content"> Q: Was ist respondd?</text:p>
        </text:list-item>
        <text:list-item>
          <text:p text:style-name="List_20_1_Content_Last"> A: Gluon-Service, um Daten vom Knoten abzufragen; siehe <text:a xlink:type="simple" xlink:href="https://github.com/freifunk-gluon/packages/tree/master/net/respondd" text:style-name="Internet_20_link" text:visited-style-name="Visited_20_Internet_20_Link">https://github.com/freifunk-gluon/packages/tree/master/net/respondd</text:a> — ohne sind die Daten, die unter anderem der IRC-Bot towelie zum Knoten anzeigt, deutlich spärlicher</text:p>
        </text:list-item>
      </text:list>
      <text:h text:style-name="Heading_20_2" text:outline-level="2"><text:bookmark-start text:name="__RefHeading___sonstiges_4"/><text:bookmark-start text:name="sonstiges"/>Sonstiges<text:bookmark-end text:name="__RefHeading___sonstiges_4"/><text:bookmark-end text:name="sonstiges"/></text:h>
      <text:list text:style-name="List_20_1" text:continue-numbering="false">
        <text:list-item>
          <text:p text:style-name="List_20_1_Content_First"> Q: Welche VLANs gibt es und wofür dienen sie?</text:p>
        </text:list-item>
        <text:list-item>
          <text:p text:style-name="List_20_1_Content_Last"> A: Das hängt stark vom AP-Modell ab, daher sollte man generell in /etc/config/network bzw. „uci show network“ nachgucken und ausprobieren. Stand 1.3.1.1-ffil: WR841 haben keine VLANs, CPE201 verwenden bei entsprechenden Einstellungen eth0.1 für mesh_lan und eth0.2 für WAN. <draw:frame draw:style-name="media" draw:name="2" text:anchor-type="as-char" draw:z-index="2" svg:width="" svg:rel-width="100%" svg:height="0cm"><draw:image xlink:href="Pictures/aecda296d6167b9d989df2637669ebcb.svg" xlink:type="simple" xlink:show="embed" xlink:actuate="onLoad"/></draw:frame>: Sind die extern verwendbar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18:38</meta:creation-date>
    <dc:creator>Generated</dc:creator>
    <dc:date>2026-08-15T15::18:38</dc:date>
    <dc:language>en-US</dc:language>
    <meta:editing-cycles>1</meta:editing-cycles>
    <meta:editing-duration>PT0S</meta:editing-duration>
    <dc:title>freifunk:firmware:faq</dc:title>
  </office:meta>
</office:document-meta>
</file>