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icvpn"/><text:bookmark-start text:name="__RefHeading___intercity-vpn_1"/><text:bookmark-start text:name="intercity-vpn"/>Intercity-VPN<text:bookmark-end text:name="__RefHeading___intercity-vpn_1"/><text:bookmark-end text:name="intercity-vpn"/></text:h>
      <text:list text:style-name="List_20_1" text:continue-numbering="false">
        <text:list-item>
          <text:p text:style-name="LastListParagraph_List_20_1_Content_First"> Status</text:p>
        </text:list-item>
      </text:list>
      <text:p text:style-name="Text_20_body">Aktiv</text:p>
      <text:list text:style-name="List_20_1" text:continue-numbering="false">
        <text:list-item>
          <text:p text:style-name="LastListParagraph_List_20_1_Content_First"> Konfiguration</text:p>
        </text:list-item>
      </text:list>
      <text:p text:style-name="Text_20_body">Teil 1. VPN</text:p>
      <text:p text:style-name="Preformatted_20_Text"> tinc <text:line-break/> <text:line-break/> <text:line-break/> Teil 2. Routing<text:line-break/> quagga<text:line-break/> <text:line-break/> /etc/quagga/daemons:<text:line-break/> <text:line-break/> zebra=yes<text:line-break/> bgpd=yes<text:line-break/> <text:line-break/> in zebra.conf<text:s text:c="2"/>hinzufügen:<text:s text:c="3"/><text:line-break/> route-map RM_SET_SRC permit 10<text:line-break/> set src IC-VPN-IP (z.b. 10.207.0.10)<text:line-break/> ip protocol bgp route-map RM_SET_SR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2:27</meta:creation-date>
    <dc:creator>Generated</dc:creator>
    <dc:date>2026-08-15T14::42:27</dc:date>
    <dc:language>en-US</dc:language>
    <meta:editing-cycles>1</meta:editing-cycles>
    <meta:editing-duration>PT0S</meta:editing-duration>
    <dc:title>freifunk:icvpn</dc:title>
  </office:meta>
</office:document-meta>
</file>