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177074639bbc0f09c290b11af1024c.jpg"/>
  <manifest:file-entry manifest:media-type="image/jpeg" manifest:full-path="Pictures/3cf3f5365465fecdb667641a25cdf83f.jpg"/>
  <manifest:file-entry manifest:media-type="image/jpeg" manifest:full-path="Pictures/fc55edd7c0315fa685b48e409b503c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ackerspace:immobilien:funde"/><text:bookmark-start text:name="__RefHeading___laufende_anfragen_1"/><text:bookmark-start text:name="laufende_anfragen"/>Laufende Anfragen<text:bookmark-end text:name="__RefHeading___laufende_anfragen_1"/><text:bookmark-end text:name="laufende_anfragen"/></text:h>
      <text:list text:style-name="List_20_1" text:continue-numbering="false">
        <text:list-item>
          <text:p text:style-name="List_20_1_Content_First"> Objekt <text:span text:style-name="Strong_20_Emphasis">Ilversgehofen</text:span> (Lagerhalle)</text:p>
          <text:list text:style-name="List_20_1">
            <text:list-item>
              <text:p text:style-name="List_20_1_Content"> Status: 10.09.2013 Halle hat schon 2 Interessenten, Rückruf Mo/Di n.W.</text:p>
            </text:list-item>
            <text:list-item>
              <text:p text:style-name="List_20_1_Content"> <text:a xlink:type="simple" xlink:href="http://www.immobilienscout24.de/expose/66443074" text:style-name="Internet_20_link" text:visited-style-name="Visited_20_Internet_20_Link">http://www.immobilienscout24.de/expose/66443074</text:a></text:p>
            </text:list-item>
            <text:list-item>
              <text:p text:style-name="List_20_1_Content"> 09.09.2013 1ter Anrufversuch erfolglos   </text:p>
            </text:list-item>
            <text:list-item>
              <text:p text:style-name="List_20_1_Content"> 10.09.2013 2ter &amp; 3ter Anrufversuch erfolglos, Mail geschrieben</text:p>
            </text:list-item>
            <text:list-item>
              <text:p text:style-name="List_20_1_Content"> 13.09.2013 Anruf erfolgreich.</text:p>
              <text:list text:style-name="List_20_1">
                <text:list-item>
                  <text:p text:style-name="List_20_1_Content"> es gibt schon 2 Interessenten, um Rückruf am Mo/Di gebeten, dann Info ob noch verfügbar</text:p>
                </text:list-item>
                <text:list-item>
                  <text:p text:style-name="List_20_1_Content"> Hallenneubau Frühjahr 2014 geplant, frühzeitiges Einsteigen möglich</text:p>
                </text:list-item>
              </text:list>
            </text:list-item>
            <text:list-item>
              <text:p text:style-name="List_20_1_Content_Last"> 19.09.2013 Anrufversuch erfolglos </text:p>
            </text:list-item>
          </text:list>
        </text:list-item>
      </text:list>
      <text:list text:style-name="List_20_1" text:continue-numbering="false">
        <text:list-item>
          <text:p text:style-name="List_20_1_Content_First"> Objekt <text:span text:style-name="Strong_20_Emphasis">Steigerstrasse</text:span> (Büro + Keller) </text:p>
          <text:list text:style-name="List_20_1">
            <text:list-item>
              <text:p text:style-name="List_20_1_Content"> Status: 16.09.2013 Warten auf Rückruf</text:p>
            </text:list-item>
            <text:list-item>
              <text:p text:style-name="List_20_1_Content"> <text:a xlink:type="simple" xlink:href="http://www.immonet.de/angebot/21558304" text:style-name="Internet_20_link" text:visited-style-name="Visited_20_Internet_20_Link">http://www.immonet.de/angebot/21558304</text:a></text:p>
            </text:list-item>
            <text:list-item>
              <text:p text:style-name="List_20_1_Content"> 09.09.2013 Mail über Anzeigenportal</text:p>
            </text:list-item>
            <text:list-item>
              <text:p text:style-name="List_20_1_Content"> 09.09.2013 Kontakt mit Maklerin: Raum geeignet, Zugang möglicherweise schwierig. Rückruf wg. Termin versprochen.</text:p>
            </text:list-item>
            <text:list-item>
              <text:p text:style-name="List_20_1_Content_Last"> 16.09.2013 Eigener Anruf bei Maklerin: Warten auf Zu/Absage eines Interessenten → Rückruf diese Woche.</text:p>
            </text:list-item>
          </text:list>
        </text:list-item>
      </text:list>
      <text:list text:style-name="List_20_1" text:continue-numbering="false">
        <text:list-item>
          <text:p text:style-name="List_20_1_Content_First"> Objekt <text:span text:style-name="Strong_20_Emphasis"><text:a xlink:type="simple" xlink:href="https://wiki.technikkultur-erfurt.de/hackerspace:immobilien:wilhelm-kuelz-str" text:style-name="Internet_20_link" text:visited-style-name="Visited_20_Internet_20_Link">Wilhelm-Külz-Str.</text:a></text:span> (Werkstattgebäude)</text:p>
          <text:list text:style-name="List_20_1">
            <text:list-item>
              <text:p text:style-name="List_20_1_Content"> Status: 16.09.2013 Termin am <text:span text:style-name="Strong_20_Emphasis">17.09.2013 17:00Uhr</text:span></text:p>
            </text:list-item>
            <text:list-item>
              <text:p text:style-name="List_20_1_Content"> <text:a xlink:type="simple" xlink:href="http://www.bredereck-immobilien.de/html/hobbyraum-werkstatt-in-erfurt-zur-miete.html" text:style-name="Internet_20_link" text:visited-style-name="Visited_20_Internet_20_Link">http://www.bredereck-immobilien.de/html/hobbyraum-werkstatt-in-erfurt-zur-miete.html</text:a></text:p>
            </text:list-item>
            <text:list-item>
              <text:p text:style-name="List_20_1_Content"> Terminvorschlag zur Besichtigung: 10.09. 16:30Uhr; noch keine Bestätigung</text:p>
            </text:list-item>
            <text:list-item>
              <text:p text:style-name="List_20_1_Content"> 05.09.2013 Mail an Herrn Bredecke</text:p>
            </text:list-item>
            <text:list-item>
              <text:p text:style-name="List_20_1_Content"> 09.09.2013 Anruf, Nachfrage zu genauen Nutzung, Rückruf angekündigt</text:p>
            </text:list-item>
            <text:list-item>
              <text:p text:style-name="List_20_1_Content"> 13.08.2013 Anruf meinerseits, keinen erreicht</text:p>
            </text:list-item>
            <text:list-item>
              <text:p text:style-name="List_20_1_Content_Last"> 16.08.2013 eigener Anruf: Termin für <text:span text:style-name="Strong_20_Emphasis">17.09. 17:00Uhr</text:span> zugesagt</text:p>
            </text:list-item>
          </text:list>
        </text:list-item>
      </text:list>
      <text:list text:style-name="List_20_1" text:continue-numbering="false">
        <text:list-item>
          <text:p text:style-name="List_20_1_Content_First"> Objekt <text:span text:style-name="Strong_20_Emphasis"><text:a xlink:type="simple" xlink:href="https://wiki.technikkultur-erfurt.de/hackerspace:immobilien:hans-sailer-str" text:style-name="Internet_20_link" text:visited-style-name="Visited_20_Internet_20_Link">Hans-Sailer-Strasse</text:a></text:span> (zweistöckig, Ilversgehofen)</text:p>
          <text:list text:style-name="List_20_1">
            <text:list-item>
              <text:p text:style-name="List_20_1_Content"> Status: Abgelehnt d. Vermieter</text:p>
            </text:list-item>
            <text:list-item>
              <text:p text:style-name="List_20_1_Content"> 04.09.2013 Telefonat + Mail an Herrn Koch</text:p>
            </text:list-item>
            <text:list-item>
              <text:p text:style-name="List_20_1_Content"> Terminvorschlag zur Besichtigung: <text:span text:style-name="del">09.09. 12:30Uhr</text:span>; noch keine Bestätigung </text:p>
            </text:list-item>
            <text:list-item>
              <text:p text:style-name="List_20_1_Content"> 05.09.2013 weiterer Email </text:p>
            </text:list-item>
            <text:list-item>
              <text:p text:style-name="List_20_1_Content"> 10.09.2013 Telefonat: Besichtigungstermin am <text:span text:style-name="Strong_20_Emphasis">Do, 12.09. 16:30Uhr</text:span></text:p>
            </text:list-item>
            <text:list-item>
              <text:p text:style-name="List_20_1_Content"> 12.09.2013 Besichtigung durch Stefan, Jojo und Sebastian; Details für 17.09. angekündigt</text:p>
            </text:list-item>
            <text:list-item>
              <text:p text:style-name="List_20_1_Content"> 18.09.2013 Per MAil durch Vermieter abgelehnt</text:p>
            </text:list-item>
            <text:list-item>
              <text:p text:style-name="List_20_1_Content_Last"> 18.09.2013 Anrufversuche erfolglos</text:p>
            </text:list-item>
          </text:list>
        </text:list-item>
      </text:list>
      <text:list text:style-name="List_20_1" text:continue-numbering="false">
        <text:list-item>
          <text:p text:style-name="List_20_1_Content_First"> Objekt <text:span text:style-name="Strong_20_Emphasis"><text:a xlink:type="simple" xlink:href="https://wiki.technikkultur-erfurt.de/hackerspace:immobilien:liebknechtstrasse" text:style-name="Internet_20_link" text:visited-style-name="Visited_20_Internet_20_Link">Liebknechtstraße</text:a></text:span> (Bürogebäude)</text:p>
          <text:list text:style-name="List_20_1">
            <text:list-item>
              <text:p text:style-name="List_20_1_Content"> Status: 16.09.2013 Besichtigung 18.09 17 Uhr</text:p>
            </text:list-item>
            <text:list-item>
              <text:p text:style-name="List_20_1_Content"> <text:a xlink:type="simple" xlink:href="http://www.antaris-immobilien.de/immobilie/gunstig-mieten/" text:style-name="Internet_20_link" text:visited-style-name="Visited_20_Internet_20_Link">Antaris Immobilien</text:a></text:p>
            </text:list-item>
            <text:list-item>
              <text:p text:style-name="List_20_1_Content"> 30.08.2013 Anruf bei Antaris, 10 Büro-Angebote unterschiedlicher Preisklasse</text:p>
            </text:list-item>
            <text:list-item>
              <text:p text:style-name="List_20_1_Content_Last"> 16.09.2013 Rückruf von Antaris zur Terminkoordination</text:p>
            </text:list-item>
          </text:list>
        </text:list-item>
      </text:list>
      <text:h text:style-name="Heading_20_3" text:outline-level="3"><text:bookmark-start text:name="__RefHeading___fruehere_anfragen_2"/><text:bookmark-start text:name="fruehere_anfragen"/>Frühere Anfragen<text:bookmark-end text:name="__RefHeading___fruehere_anfragen_2"/><text:bookmark-end text:name="fruehere_anfragen"/></text:h>
      <text:list text:style-name="List_20_1" text:continue-numbering="false">
        <text:list-item>
          <text:p text:style-name="List_20_1_Content_First"> Objekt: <text:span text:style-name="Strong_20_Emphasis"><text:a xlink:type="simple" xlink:href="https://wiki.technikkultur-erfurt.de/hackerspace:immobilien:thaelmannstr_51" text:style-name="Internet_20_link" text:visited-style-name="Visited_20_Internet_20_Link">Thälmannstraße 51</text:a></text:span> (ehemalige Apotheke)</text:p>
          <text:list text:style-name="List_20_1">
            <text:list-item>
              <text:p text:style-name="List_20_1_Content"> Status: anderweitig vermietet</text:p>
            </text:list-item>
            <text:list-item>
              <text:p text:style-name="List_20_1_Content"> Besichtigung durch Vereinsmitglieder</text:p>
            </text:list-item>
            <text:list-item>
              <text:p text:style-name="List_20_1_Content"> Kontakt durch Rene</text:p>
            </text:list-item>
            <text:list-item>
              <text:p text:style-name="List_20_1_Content_Last"> Untermiete unter Rene, der Ladengeschäft eröffnen will</text:p>
            </text:list-item>
          </text:list>
        </text:list-item>
      </text:list>
      <text:list text:style-name="List_20_1" text:continue-numbering="false">
        <text:list-item>
          <text:p text:style-name="List_20_1_Content_First"> 09.04.2013 Telefonat mit Frau Wenzel, Stadt Erfurt, </text:p>
          <text:list text:style-name="List_20_1">
            <text:list-item>
              <text:p text:style-name="List_20_1_Content"> verantwortlich für  Vermietung/Verpachtung <text:span text:style-name="Strong_20_Emphasis">städtischer Räume</text:span>, Tel.: 0361/655-2768:</text:p>
            </text:list-item>
            <text:list-item>
              <text:p text:style-name="List_20_1_Content"> bittet um Zusendung von Vereinsprofil/Raumanforderungen per E-Mail, um evtl. ein passendes Objekt zu finden </text:p>
            </text:list-item>
            <text:list-item>
              <text:p text:style-name="List_20_1_Content_Last"> (sabine.wenzel@erfurt.de)</text:p>
            </text:list-item>
          </text:list>
        </text:list-item>
      </text:list>
      <text:list text:style-name="List_20_1" text:continue-numbering="false">
        <text:list-item>
          <text:p text:style-name="List_20_1_Content_First"> 09.04.2013 Telefonat mit Herrn Hörcher, Stadt Erfurt, </text:p>
          <text:list text:style-name="List_20_1">
            <text:list-item>
              <text:p text:style-name="List_20_1_Content"> verantwortlich für stunden-/tageweise Vermietung von <text:span text:style-name="Strong_20_Emphasis">städtischen Räumen</text:span>, Tel.: 0361/655-2119</text:p>
            </text:list-item>
            <text:list-item>
              <text:p text:style-name="List_20_1_Content"> Die Bürgerhäuser der Ortsteile und einzelne innerstädtische Gebäude/Räume zur Tagesmiete/4-Stunden-Miete</text:p>
            </text:list-item>
            <text:list-item>
              <text:p text:style-name="List_20_1_Content"> eingetragene gemeinnützige Erfurter Vereine bezahlen nur die Betriebskosten, keine Miete</text:p>
            </text:list-item>
            <text:list-item>
              <text:p text:style-name="List_20_1_Content"> für Privatpersonen z.B. <text:span text:style-name="Strong_20_Emphasis">Bürgerraum in der Halleschen Straße</text:span>, Platz für 50 Personen, Küche für Selbstversorgung vorhanden, 4 Stunden 61,50 Euro (für eingetragene Vereine nur Betriebskosten); könnte regelmäßig angemietet werden </text:p>
            </text:list-item>
            <text:list-item>
              <text:p text:style-name="List_20_1_Content_Last"> <text:span text:style-name="Strong_20_Emphasis">wäre vielleicht etwas für Treffen nach der Vereinsgründung, bevor eigene Räume da sind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09.04.2013 Telefonat mit Stadtsportbund, Herrn Grob, Tel.: 0361/78919950:</text:p>
          <text:list text:style-name="List_20_1">
            <text:list-item>
              <text:p text:style-name="List_20_1_Content"> ist für Vermietung im <text:span text:style-name="Strong_20_Emphasis">Haus der Vereine</text:span>, Johannesstraße 2, verantwortlich</text:p>
            </text:list-item>
            <text:list-item>
              <text:p text:style-name="List_20_1_Content"> Haus ist durchweg vermietet, Warteliste ist lang</text:p>
            </text:list-item>
            <text:list-item>
              <text:p text:style-name="List_20_1_Content_Last"> evtl. Ende des Jahres noch einmal nachfragen</text:p>
            </text:list-item>
          </text:list>
        </text:list-item>
      </text:list>
      <text:list text:style-name="List_20_1" text:continue-numbering="false">
        <text:list-item>
          <text:p text:style-name="List_20_1_Content_First"> 12.04.2013 Telefonat mit Josef Ahlke (Stadtentwicklung)</text:p>
          <text:list text:style-name="List_20_1">
            <text:list-item>
              <text:p text:style-name="List_20_1_Content"> hat kurzes Profil erhalten</text:p>
            </text:list-item>
            <text:list-item>
              <text:p text:style-name="List_20_1_Content"> empfiehlt den Kontakt zur <text:a xlink:type="simple" xlink:href="http://ladebalken.info/phase2/" text:style-name="Internet_20_link" text:visited-style-name="Visited_20_Internet_20_Link">Saline34</text:a></text:p>
            </text:list-item>
            <text:list-item>
              <text:p text:style-name="List_20_1_Content_Last"> Kontakt mit Steffen Präger von Plattform e.v. (Saline34-Träger) </text:p>
            </text:list-item>
          </text:list>
        </text:list-item>
      </text:list>
      <text:h text:style-name="Heading_20_3" text:outline-level="3"><text:bookmark-start text:name="__RefHeading___weitere_optionen_bisher_ohne_anfrage_3"/><text:bookmark-start text:name="weitere_optionen_bisher_ohne_anfrage"/>Weitere Optionen (bisher ohne Anfrage)<text:bookmark-end text:name="__RefHeading___weitere_optionen_bisher_ohne_anfrage_3"/><text:bookmark-end text:name="weitere_optionen_bisher_ohne_anfrage"/></text:h>
      <text:list text:style-name="List_20_1" text:continue-numbering="false">
        <text:list-item>
          <text:p text:style-name="List_20_1_Content_First"> 19.09.2013</text:p>
          <text:list text:style-name="List_20_1">
            <text:list-item>
              <text:p text:style-name="List_20_1_Content"> <text:a xlink:type="simple" xlink:href="http://www.immobilienscout24.de/expose/66556360" text:style-name="Internet_20_link" text:visited-style-name="Visited_20_Internet_20_Link">http://www.immobilienscout24.de/expose/66556360</text:a></text:p>
            </text:list-item>
            <text:list-item>
              <text:p text:style-name="List_20_1_Content"> große Lager-/Büro-/Werkflächen im „Stöberhaus“ in der Eugen-Richter-Str.</text:p>
            </text:list-item>
            <text:list-item>
              <text:p text:style-name="List_20_1_Content"> kleine Unterteilung im Expose nicht erwähnt („ab 550qm“)</text:p>
            </text:list-item>
            <text:list-item>
              <text:p text:style-name="List_20_1_Content_Last"> etwas außerhalb, per ÖPNV nicht optimal erreichbar</text:p>
            </text:list-item>
          </text:list>
        </text:list-item>
      </text:list>
      <text:list text:style-name="List_20_1" text:continue-numbering="false">
        <text:list-item>
          <text:p text:style-name="List_20_1_Content_First"> 19.09.2013</text:p>
          <text:list text:style-name="List_20_1">
            <text:list-item>
              <text:p text:style-name="List_20_1_Content_Last"> <text:a xlink:type="simple" xlink:href="http://www.immofux-erfurt.de/immobilienportal/buero-praxisraeume/index.php" text:style-name="Internet_20_link" text:visited-style-name="Visited_20_Internet_20_Link">http://www.immofux-erfurt.de/immobilienportal/buero-praxisraeume/index.php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16.09.2013</text:p>
          <text:list text:style-name="List_20_1">
            <text:list-item>
              <text:p text:style-name="List_20_1_Content"> <text:a xlink:type="simple" xlink:href="http://www.immowelt.de/immobilien/immodetail.aspx?id=27654639" text:style-name="Internet_20_link" text:visited-style-name="Visited_20_Internet_20_Link">http://www.immowelt.de/immobilien/immodetail.aspx?id=27654639</text:a></text:p>
            </text:list-item>
            <text:list-item>
              <text:p text:style-name="List_20_1_Content"> Lager mit Rampe + Büro</text:p>
            </text:list-item>
            <text:list-item>
              <text:p text:style-name="List_20_1_Content"> Kein Wasser/Abwasser, nicht beheizbar</text:p>
            </text:list-item>
            <text:list-item>
              <text:p text:style-name="List_20_1_Content_Last"> 400qm, 300Euro</text:p>
            </text:list-item>
          </text:list>
        </text:list-item>
      </text:list>
      <text:list text:style-name="List_20_1" text:continue-numbering="false">
        <text:list-item>
          <text:p text:style-name="List_20_1_Content_First"> 09.09.2013 Noch keine Kontaktaufnahme</text:p>
          <text:list text:style-name="List_20_1">
            <text:list-item>
              <text:p text:style-name="List_20_1_Content"> Objekt <text:span text:style-name="Strong_20_Emphasis">Johannesplatz</text:span></text:p>
            </text:list-item>
            <text:list-item>
              <text:p text:style-name="List_20_1_Content_Last"> <text:a xlink:type="simple" xlink:href="http://www.immobilienscout24.de/expose/55387327" text:style-name="Internet_20_link" text:visited-style-name="Visited_20_Internet_20_Link">http://www.immobilienscout24.de/expose/55387327</text:a>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och keine Anfrage: Vermietung der <text:span text:style-name="Strong_20_Emphasis">Wächterhäuser</text:span> erfolgt über die KoWo </text:p>
        </text:list-item>
      </text:list>
      <text:list text:style-name="List_20_1" text:continue-numbering="false">
        <text:list-item>
          <text:p text:style-name="LastListParagraph_List_20_1_Content_First"> noch keine Anfrage: Kulturdirektion vermietet ebenfalls Räume/Werkstätten/Ateliers an Bürger und Vereine </text:p>
        </text:list-item>
      </text:list>
      <text:list text:style-name="List_20_1" text:continue-numbering="false">
        <text:list-item>
          <text:p text:style-name="List_20_1_Content_First"> noch keine Anfrage: </text:p>
          <text:list text:style-name="List_20_1">
            <text:list-item>
              <text:p text:style-name="List_20_1_Content"> Objekt <text:span text:style-name="Strong_20_Emphasis">Rathenaustrasse/Ecke Iderhoffstrasse</text:span>: </text:p>
            </text:list-item>
            <text:list-item>
              <text:p text:style-name="List_20_1_Content_Last"> <draw:frame draw:style-name="media" draw:name="0" text:anchor-type="as-char" draw:z-index="0" svg:width="5.2916666666667cm" style:rel-width="100%" svg:height="3.1419270833333cm" style:rel-height="scale"><draw:image xlink:href="Pictures/0b177074639bbc0f09c290b11af1024c.jpg" xlink:type="simple" xlink:show="embed" xlink:actuate="onLoad"/></draw:frame></text:p>
            </text:list-item>
          </text:list>
        </text:list-item>
      </text:list>
      <text:list text:style-name="List_20_1" text:continue-numbering="false">
        <text:list-item>
          <text:p text:style-name="List_20_1_Content_First"> noch keine Anfrage: </text:p>
          <text:list text:style-name="List_20_1">
            <text:list-item>
              <text:p text:style-name="List_20_1_Content"> Objekt <text:span text:style-name="Strong_20_Emphasis">Rathenaustrasse 3</text:span>: </text:p>
            </text:list-item>
            <text:list-item>
              <text:p text:style-name="List_20_1_Content_Last"> <draw:frame draw:style-name="media" draw:name="1" text:anchor-type="as-char" draw:z-index="1" svg:width="5.2916666666667cm" style:rel-width="100%" svg:height="3.1419270833333cm" style:rel-height="scale"><draw:image xlink:href="Pictures/3cf3f5365465fecdb667641a25cdf83f.jpg" xlink:type="simple" xlink:show="embed" xlink:actuate="onLoad"/></draw:frame></text:p>
            </text:list-item>
          </text:list>
        </text:list-item>
      </text:list>
      <text:list text:style-name="List_20_1" text:continue-numbering="false">
        <text:list-item>
          <text:p text:style-name="List_20_1_Content_First"> noch keine Anfrage: </text:p>
          <text:list text:style-name="List_20_1">
            <text:list-item>
              <text:p text:style-name="List_20_1_Content"> Objekt <text:span text:style-name="Strong_20_Emphasis">Iderhoffstrasse 37</text:span>: </text:p>
            </text:list-item>
            <text:list-item>
              <text:p text:style-name="List_20_1_Content_Last"> <draw:frame draw:style-name="media" draw:name="2" text:anchor-type="as-char" draw:z-index="2" svg:width="5.2916666666667cm" style:rel-width="100%" svg:height="3.1419270833333cm" style:rel-height="scale"><draw:image xlink:href="Pictures/fc55edd7c0315fa685b48e409b503ccb.jp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58:19</meta:creation-date>
    <dc:creator>Generated</dc:creator>
    <dc:date>2026-08-15T19::58:19</dc:date>
    <dc:language>en-US</dc:language>
    <meta:editing-cycles>1</meta:editing-cycles>
    <meta:editing-duration>PT0S</meta:editing-duration>
    <dc:title>hackerspace:immobilien:funde</dc:title>
  </office:meta>
</office:document-meta>
</file>