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b6f0d0b5bcb58102da888656faa489.png"/>
  <manifest:file-entry manifest:media-type="image/jpeg" manifest:full-path="Pictures/3d3eecefec430ab9f2d57abff320f4c2.jpg"/>
  <manifest:file-entry manifest:media-type="image/jpeg" manifest:full-path="Pictures/ad60133da11496970da25fc2d475c3d6.jpg"/>
  <manifest:file-entry manifest:media-type="image/jpeg" manifest:full-path="Pictures/ea2c8056459995e665c42a2475d9eac1.jpg"/>
  <manifest:file-entry manifest:media-type="image/jpeg" manifest:full-path="Pictures/f7c5e673f8e53136c2aaf8751df41190.jpg"/>
  <manifest:file-entry manifest:media-type="image/jpeg" manifest:full-path="Pictures/03eaaff9285de20478c5894734b17fb3.jpg"/>
  <manifest:file-entry manifest:media-type="image/jpeg" manifest:full-path="Pictures/d3dc279e7455ee7910239be61d18807f.jpg"/>
  <manifest:file-entry manifest:media-type="image/jpeg" manifest:full-path="Pictures/011a85fe12e1f1418937e95c82a0eca3.jpg"/>
  <manifest:file-entry manifest:media-type="image/jpeg" manifest:full-path="Pictures/3549c6c07650f3df26fef0a95184aabb.jpg"/>
  <manifest:file-entry manifest:media-type="image/jpeg" manifest:full-path="Pictures/4d36f691240bde27b4aef330a1804a2b.jpg"/>
  <manifest:file-entry manifest:media-type="image/jpeg" manifest:full-path="Pictures/520bacdf4b7fd055b68eef58d86ccad8.jpg"/>
  <manifest:file-entry manifest:media-type="image/jpeg" manifest:full-path="Pictures/32f0f6ee8733d600b118feb23b5f9756.jpg"/>
  <manifest:file-entry manifest:media-type="image/jpeg" manifest:full-path="Pictures/0d57cd3fee408fc6c3db07508317e840.jpg"/>
  <manifest:file-entry manifest:media-type="image/jpeg" manifest:full-path="Pictures/d1fac52260f9cd231e11881696b5998b.jpg"/>
  <manifest:file-entry manifest:media-type="image/jpeg" manifest:full-path="Pictures/c2aa6e9286f65efd87f2e43d3e9e6d26.jpg"/>
  <manifest:file-entry manifest:media-type="image/jpeg" manifest:full-path="Pictures/a2182e0271a075f4dbe856265c2d902b.jpg"/>
  <manifest:file-entry manifest:media-type="image/jpeg" manifest:full-path="Pictures/29436ed66c4903dd943cdd97a026afd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ckerspace:immobilien:wilhelm-kuelz-str"/>Hier sammeln wir Informationen zum Objekt in der Hans-Sailer-Str. 49(?).
Bitte ergänzt bekannte Informationen und nutzt die <text:a xlink:type="simple" xlink:href="https://wiki.technikkultur-erfurt.de/hackerspace:immobilien:hans-sailer-str#bewertung" text:style-name="Internet_20_link" text:visited-style-name="Visited_20_Internet_20_Link">Bewertungssektion</text:a> gerne auch für eigene Meinungen.</text:p>
      <text:h text:style-name="Heading_20_3" text:outline-level="3"><text:bookmark-start text:name="__RefHeading___bisherige_kommunikation_1"/><text:bookmark-start text:name="bisherige_kommunikation"/>Bisherige Kommunikation<text:bookmark-end text:name="__RefHeading___bisherige_kommunikation_1"/><text:bookmark-end text:name="bisherige_kommunikation"/></text:h>
      <text:list text:style-name="List_20_1" text:continue-numbering="false">
        <text:list-item>
          <text:p text:style-name="List_20_1_Content_First"> ??.??.2013 Jojo und Rene: Kontaktaufnahme &amp; Besichtigung durch </text:p>
        </text:list-item>
        <text:list-item>
          <text:p text:style-name="List_20_1_Content"> 04.09.2013 Stefan: Telefonat + Mail an Herrn Koch</text:p>
        </text:list-item>
        <text:list-item>
          <text:p text:style-name="List_20_1_Content"> 05.09.2013 Stefan: weiterer Email </text:p>
        </text:list-item>
        <text:list-item>
          <text:p text:style-name="List_20_1_Content"> 10.09.2013 Stefan: Telefonat: Besichtigungstermin am <text:span text:style-name="Strong_20_Emphasis">Do, 12.09. 16:30Uhr</text:span></text:p>
        </text:list-item>
        <text:list-item>
          <text:p text:style-name="List_20_1_Content_Last"> 12.09.2013 Jojo, Sebastian, Stefan: Besichtigung → Details für 17.09. versprochen</text:p>
        </text:list-item>
      </text:list>
      <text:h text:style-name="Heading_20_3" text:outline-level="3"><text:bookmark-start text:name="__RefHeading___objektbeschreibung_2"/><text:bookmark-start text:name="objektbeschreibung"/>Objektbeschreibung<text:bookmark-end text:name="__RefHeading___objektbeschreibung_2"/><text:bookmark-end text:name="objektbeschreibung"/></text:h>
      <text:list text:style-name="List_20_1" text:continue-numbering="false">
        <text:list-item>
          <text:p text:style-name="List_20_1_Content_First"> Grundriss nach Gedächtnis (also nicht massstabsgetreu)</text:p>
          <text:list text:style-name="List_20_1">
            <text:list-item>
              <text:p text:style-name="List_20_1_Content"> <draw:frame draw:style-name="media" draw:name="0" text:anchor-type="as-char" draw:z-index="0" svg:width="16.615833333333cm" svg:height="13.731875cm"><draw:image xlink:href="Pictures/fab6f0d0b5bcb58102da888656faa489.png" xlink:type="simple" xlink:show="embed" xlink:actuate="onLoad"/></draw:frame> </text:p>
            </text:list-item>
          </text:list>
        </text:list-item>
        <text:list-item>
          <text:p text:style-name="List_20_1_Content"> Zugang im Innenhof direkt zum Erdgeschossraum oder zum gemeinsam genutzten Treppenhaus</text:p>
          <text:list text:style-name="List_20_1">
            <text:list-item>
              <text:p text:style-name="List_20_1_Content"> <draw:frame draw:style-name="media" draw:name="1" text:anchor-type="as-char" draw:z-index="1" svg:width="3.175cm" style:rel-width="100%" svg:height="2.11534375cm" style:rel-height="scale"><draw:image xlink:href="Pictures/3d3eecefec430ab9f2d57abff320f4c2.jpg" xlink:type="simple" xlink:show="embed" xlink:actuate="onLoad"/></draw:frame></text:p>
            </text:list-item>
          </text:list>
        </text:list-item>
        <text:list-item>
          <text:p text:style-name="List_20_1_Content"> Erdgeschossraum mit Linoleumboden z.B. als Werkstatt</text:p>
        </text:list-item>
        <text:list-item>
          <text:p text:style-name="List_20_1_Content"> daneben Sanitärraum mit 2 WCs, Waschbecken, Pissoir, Duschwannenvorbereitung (und einem Panzerschrank)</text:p>
          <text:list text:style-name="List_20_1">
            <text:list-item>
              <text:p text:style-name="List_20_1_Content"> Trockenwand schliesst zum Fenster nicht dicht ab, gemeinsame Fensterbank mit „Durchblick“</text:p>
            </text:list-item>
          </text:list>
        </text:list-item>
        <text:list-item>
          <text:p text:style-name="List_20_1_Content"> Sehr enge Wendeltreppe (Holz+Stahl) in erste Etage</text:p>
          <text:list text:style-name="List_20_1">
            <text:list-item>
              <text:p text:style-name="List_20_1_Content"> <draw:frame draw:style-name="media" draw:name="2" text:anchor-type="as-char" draw:z-index="2" svg:width="3.175cm" style:rel-width="100%" svg:height="2.11534375cm" style:rel-height="scale"><draw:image xlink:href="Pictures/ad60133da11496970da25fc2d475c3d6.jpg" xlink:type="simple" xlink:show="embed" xlink:actuate="onLoad"/></draw:frame> <draw:frame draw:style-name="media" draw:name="3" text:anchor-type="as-char" draw:z-index="3" svg:width="3.175cm" style:rel-width="100%" svg:height="2.11534375cm" style:rel-height="scale"><draw:image xlink:href="Pictures/ea2c8056459995e665c42a2475d9eac1.jpg" xlink:type="simple" xlink:show="embed" xlink:actuate="onLoad"/></draw:frame></text:p>
            </text:list-item>
          </text:list>
        </text:list-item>
        <text:list-item>
          <text:p text:style-name="List_20_1_Content"> Erste Etage mit 2x „Büroteppich“-Räumen, kleinerer mit Verteilerkasten, Tür zum Treppehaus und Wendeltreppe</text:p>
          <text:list text:style-name="List_20_1">
            <text:list-item>
              <text:p text:style-name="List_20_1_Content"> <draw:frame draw:style-name="media" draw:name="4" text:anchor-type="as-char" draw:z-index="4" svg:width="3.175cm" style:rel-width="100%" svg:height="2.11534375cm" style:rel-height="scale"><draw:image xlink:href="Pictures/f7c5e673f8e53136c2aaf8751df41190.jpg" xlink:type="simple" xlink:show="embed" xlink:actuate="onLoad"/></draw:frame>  <draw:frame draw:style-name="media" draw:name="5" text:anchor-type="as-char" draw:z-index="5" svg:width="3.175cm" style:rel-width="100%" svg:height="2.11534375cm" style:rel-height="scale"><draw:image xlink:href="Pictures/03eaaff9285de20478c5894734b17fb3.jpg" xlink:type="simple" xlink:show="embed" xlink:actuate="onLoad"/></draw:frame></text:p>
            </text:list-item>
          </text:list>
        </text:list-item>
        <text:list-item>
          <text:p text:style-name="List_20_1_Content"> grosser Raum mit Holzvertäfelung Marke DDR an Wandecke und Decke</text:p>
          <text:list text:style-name="List_20_1">
            <text:list-item>
              <text:p text:style-name="List_20_1_Content"> <draw:frame draw:style-name="media" draw:name="6" text:anchor-type="as-char" draw:z-index="6" svg:width="3.175cm" style:rel-width="100%" svg:height="2.11534375cm" style:rel-height="scale"><draw:image xlink:href="Pictures/d3dc279e7455ee7910239be61d18807f.jpg" xlink:type="simple" xlink:show="embed" xlink:actuate="onLoad"/></draw:frame> <draw:frame draw:style-name="media" draw:name="7" text:anchor-type="as-char" draw:z-index="7" svg:width="3.175cm" style:rel-width="100%" svg:height="2.11534375cm" style:rel-height="scale"><draw:image xlink:href="Pictures/011a85fe12e1f1418937e95c82a0eca3.jpg" xlink:type="simple" xlink:show="embed" xlink:actuate="onLoad"/></draw:frame> <draw:frame draw:style-name="media" draw:name="8" text:anchor-type="as-char" draw:z-index="8" svg:width="3.175cm" style:rel-width="100%" svg:height="2.11534375cm" style:rel-height="scale"><draw:image xlink:href="Pictures/3549c6c07650f3df26fef0a95184aabb.jpg" xlink:type="simple" xlink:show="embed" xlink:actuate="onLoad"/></draw:frame> <draw:frame draw:style-name="media" draw:name="9" text:anchor-type="as-char" draw:z-index="9" svg:width="3.175cm" style:rel-width="100%" svg:height="2.11534375cm" style:rel-height="scale"><draw:image xlink:href="Pictures/4d36f691240bde27b4aef330a1804a2b.jpg" xlink:type="simple" xlink:show="embed" xlink:actuate="onLoad"/></draw:frame> <draw:frame draw:style-name="media" draw:name="10" text:anchor-type="as-char" draw:z-index="10" svg:width="3.175cm" style:rel-width="100%" svg:height="2.11534375cm" style:rel-height="scale"><draw:image xlink:href="Pictures/520bacdf4b7fd055b68eef58d86ccad8.jpg" xlink:type="simple" xlink:show="embed" xlink:actuate="onLoad"/></draw:frame></text:p>
            </text:list-item>
          </text:list>
        </text:list-item>
        <text:list-item>
          <text:p text:style-name="List_20_1_Content"> Zusatzraum (Linoleum) mit Küchenanschluss nach kurzem 'Flur'</text:p>
          <text:list text:style-name="List_20_1">
            <text:list-item>
              <text:p text:style-name="List_20_1_Content"> <draw:frame draw:style-name="media" draw:name="11" text:anchor-type="as-char" draw:z-index="11" svg:width="3.175cm" style:rel-width="100%" svg:height="2.11534375cm" style:rel-height="scale"><draw:image xlink:href="Pictures/32f0f6ee8733d600b118feb23b5f9756.jpg" xlink:type="simple" xlink:show="embed" xlink:actuate="onLoad"/></draw:frame> <draw:frame draw:style-name="media" draw:name="12" text:anchor-type="as-char" draw:z-index="12" svg:width="3.175cm" style:rel-width="100%" svg:height="2.11534375cm" style:rel-height="scale"><draw:image xlink:href="Pictures/0d57cd3fee408fc6c3db07508317e840.jpg" xlink:type="simple" xlink:show="embed" xlink:actuate="onLoad"/></draw:frame> <draw:frame draw:style-name="media" draw:name="13" text:anchor-type="as-char" draw:z-index="13" svg:width="3.175cm" style:rel-width="100%" svg:height="2.11534375cm" style:rel-height="scale"><draw:image xlink:href="Pictures/d1fac52260f9cd231e11881696b5998b.jpg" xlink:type="simple" xlink:show="embed" xlink:actuate="onLoad"/></draw:frame> <draw:frame draw:style-name="media" draw:name="14" text:anchor-type="as-char" draw:z-index="14" svg:width="3.175cm" style:rel-width="100%" svg:height="2.11534375cm" style:rel-height="scale"><draw:image xlink:href="Pictures/c2aa6e9286f65efd87f2e43d3e9e6d26.jpg" xlink:type="simple" xlink:show="embed" xlink:actuate="onLoad"/></draw:frame></text:p>
            </text:list-item>
          </text:list>
        </text:list-item>
        <text:list-item>
          <text:p text:style-name="List_20_1_Content"> „Laubengang“ über die gesamte obere Etage (nur ein Zugang aus dem 'Flur')(nur ca. 1m breit)</text:p>
          <text:list text:style-name="List_20_1">
            <text:list-item>
              <text:p text:style-name="List_20_1_Content"> <draw:frame draw:style-name="media" draw:name="15" text:anchor-type="as-char" draw:z-index="15" svg:width="3.175cm" style:rel-width="100%" svg:height="2.11534375cm" style:rel-height="scale"><draw:image xlink:href="Pictures/a2182e0271a075f4dbe856265c2d902b.jpg" xlink:type="simple" xlink:show="embed" xlink:actuate="onLoad"/></draw:frame><draw:frame draw:style-name="media" draw:name="16" text:anchor-type="as-char" draw:z-index="16" svg:width="3.175cm" style:rel-width="100%" svg:height="2.11534375cm" style:rel-height="scale"><draw:image xlink:href="Pictures/29436ed66c4903dd943cdd97a026afd2.jpg" xlink:type="simple" xlink:show="embed" xlink:actuate="onLoad"/></draw:frame></text:p>
            </text:list-item>
          </text:list>
        </text:list-item>
        <text:list-item>
          <text:p text:style-name="List_20_1_Content_Last"> Zusätzliche (private) Toilette im gemeinsam genutzten Treppenhaus vor der Tür der 1. Etage</text:p>
        </text:list-item>
      </text:list>
      <text:h text:style-name="Heading_20_3" text:outline-level="3"><text:bookmark-start text:name="__RefHeading___ausstattung_und_zustand_3"/><text:bookmark-start text:name="ausstattung_und_zustand"/>Ausstattung und Zustand<text:bookmark-end text:name="__RefHeading___ausstattung_und_zustand_3"/><text:bookmark-end text:name="ausstattung_und_zustand"/></text:h>
      <text:list text:style-name="List_20_1" text:continue-numbering="false">
        <text:list-item>
          <text:p text:style-name="List_20_1_Content_First"> Strom vorhanden, Leitungen und Dosen gemischt neu und sehr alt (DDR-Standard), aufputz und unterputz</text:p>
          <text:list text:style-name="List_20_1">
            <text:list-item>
              <text:p text:style-name="List_20_1_Content"> Kraftstrom wohl ebenfalls möglich</text:p>
            </text:list-item>
            <text:list-item>
              <text:p text:style-name="List_20_1_Content"> reichlich Aufputzdosen in den Räumen</text:p>
            </text:list-item>
            <text:list-item>
              <text:p text:style-name="List_20_1_Content"> (Noch?) kein separater Zähler</text:p>
            </text:list-item>
          </text:list>
        </text:list-item>
        <text:list-item>
          <text:p text:style-name="List_20_1_Content"> Wasser-/Abwasseranschluss mit gängigem Küchenanschluss vorhanden. Rohre teilweise aufputz.</text:p>
          <text:list text:style-name="List_20_1">
            <text:list-item>
              <text:p text:style-name="List_20_1_Content"> Separate Wasserzähler</text:p>
            </text:list-item>
          </text:list>
        </text:list-item>
        <text:list-item>
          <text:p text:style-name="List_20_1_Content"> Sanitäre Anlagen in Ordnung, benutzbar und hinlänglich sauber. Im Erdgeschuss 2 WC-Kabienen, Pissoir jedoch frei zugänglich. Vorbereitung für (oder Reste von) Duschwanne.</text:p>
        </text:list-item>
        <text:list-item>
          <text:p text:style-name="List_20_1_Content"> Telefonanschluss (technisch) vorhanden, Hausanschlussdose draussen, drinne unklare Verkabelung</text:p>
        </text:list-item>
        <text:list-item>
          <text:p text:style-name="List_20_1_Content"> In einigen Räumen CAT5 Verkabelung in Aufputzschienen + Dosen vorhanden</text:p>
        </text:list-item>
        <text:list-item>
          <text:p text:style-name="List_20_1_Content"> Gas-Zentralheizung + (sehr) alte Radiatoren mit Verdunstungszählern</text:p>
        </text:list-item>
        <text:list-item>
          <text:p text:style-name="List_20_1_Content"> moderne Verbundfenster</text:p>
        </text:list-item>
        <text:list-item>
          <text:p text:style-name="List_20_1_Content"> keine Möbel; sehr enge Holzwendeltreppe ohne Geländer oben</text:p>
          <text:list text:style-name="List_20_1">
            <text:list-item>
              <text:p text:style-name="List_20_1_Content"> Gemeinsames Treppenhaus auch nutzbar → normal breite Treppe</text:p>
            </text:list-item>
          </text:list>
        </text:list-item>
        <text:list-item>
          <text:p text:style-name="List_20_1_Content"> Wände tapeziert + geweißt, Zustand abgenutzt aber vorläufig nutzbar</text:p>
        </text:list-item>
        <text:list-item>
          <text:p text:style-name="List_20_1_Content"> Auslegware ebenfalls abgenutzt, aber benutzbar. </text:p>
        </text:list-item>
        <text:list-item>
          <text:p text:style-name="List_20_1_Content"> Aussen (+ Gallerie) unverputzt gestrichen</text:p>
        </text:list-item>
        <text:list-item>
          <text:p text:style-name="List_20_1_Content"> Schließsystem für Eingangstüren + Tor</text:p>
        </text:list-item>
        <text:list-item>
          <text:p text:style-name="List_20_1_Content"> großer Innehof, Zugang durch Tor, nach hinten weitere Freifläche mit (leeren) Garagen</text:p>
        </text:list-item>
        <text:list-item>
          <text:p text:style-name="List_20_1_Content"> mind. 1 Parkplatz im Innenhof gehört zur Einheit</text:p>
        </text:list-item>
        <text:list-item>
          <text:p text:style-name="List_20_1_Content"> Umgebende Mieter alle Gewerbe (Werkzeugdienst, Pumpenservice, TÜV, Bürobedarf)</text:p>
        </text:list-item>
        <text:list-item>
          <text:p text:style-name="List_20_1_Content_Last"> Getränkehandel an der Straße gegenüber</text:p>
        </text:list-item>
      </text:list>
      <text:h text:style-name="Heading_20_3" text:outline-level="3"><text:bookmark-start text:name="__RefHeading___mietdetails_4"/><text:bookmark-start text:name="mietdetails"/>Mietdetails<text:bookmark-end text:name="__RefHeading___mietdetails_4"/><text:bookmark-end text:name="mietdetails"/></text:h>
      <text:list text:style-name="List_20_1" text:continue-numbering="false">
        <text:list-item>
          <text:p text:style-name="List_20_1_Content_First"> kein Preis vom Vermieter genannt</text:p>
          <text:list text:style-name="List_20_1">
            <text:list-item>
              <text:p text:style-name="List_20_1_Content"> unsere Möglichkeiten haben wir aber dargelegt</text:p>
            </text:list-item>
            <text:list-item>
              <text:p text:style-name="List_20_1_Content"> angedeutet: ca. 3 Euro/qm</text:p>
            </text:list-item>
            <text:list-item>
              <text:p text:style-name="List_20_1_Content"> Kaution nicht angesprochen</text:p>
            </text:list-item>
            <text:list-item>
              <text:p text:style-name="List_20_1_Content"> direkt vom Besitzer, also keine Maklercourtage</text:p>
            </text:list-item>
          </text:list>
        </text:list-item>
        <text:list-item>
          <text:p text:style-name="List_20_1_Content"> qm-Zahl unbekannt. Geschätzt auf 100qm.  </text:p>
        </text:list-item>
        <text:list-item>
          <text:p text:style-name="List_20_1_Content"> Nebenkosten als „gering“ und „gut mess- und regelbar“ angegeben</text:p>
        </text:list-item>
        <text:list-item>
          <text:p text:style-name="List_20_1_Content"> Zugang durch Vereinsmitglieder und Gäste kein Problem</text:p>
          <text:list text:style-name="List_20_1">
            <text:list-item>
              <text:p text:style-name="List_20_1_Content"> auch Zugang nach normalen Geschäftszeiten akzeptabel</text:p>
            </text:list-item>
            <text:list-item>
              <text:p text:style-name="List_20_1_Content"> „nach 18Uhr ist hier Ruhe“ → Anweisung oder Info? </text:p>
            </text:list-item>
            <text:list-item>
              <text:p text:style-name="List_20_1_Content"> technische Details wegen Schliessanlage noch nicht geklärt</text:p>
            </text:list-item>
          </text:list>
        </text:list-item>
        <text:list-item>
          <text:p text:style-name="List_20_1_Content"> 1 Parkplatz wurde uns 'aufgenötigt', ein zweiter wäre möglich</text:p>
        </text:list-item>
        <text:list-item>
          <text:p text:style-name="List_20_1_Content"> 1 Panzerschrank steht im Erdgeschoss und wird noch vom Vermieter benutzt; </text:p>
          <text:list text:style-name="List_20_1">
            <text:list-item>
              <text:p text:style-name="List_20_1_Content"> Abtransport ist gewünscht, aber noch unklar</text:p>
            </text:list-item>
          </text:list>
        </text:list-item>
        <text:list-item>
          <text:p text:style-name="List_20_1_Content"> Langfristige Miete weder verlangt noch gewünscht; </text:p>
        </text:list-item>
        <text:list-item>
          <text:p text:style-name="List_20_1_Content"> weitere Optionen zur Finanzierung angesprochen:</text:p>
          <text:list text:style-name="List_20_1">
            <text:list-item>
              <text:p text:style-name="List_20_1_Content"> Erhöhung der Miete im 2ten Jahr, wenn mehr Mitglieder vorhanden </text:p>
            </text:list-item>
            <text:list-item>
              <text:p text:style-name="List_20_1_Content_Last"> Anrechnung von erhaltenden Reparaturen durch uns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weitere Infos (inkl. Nebenkostenabschätzung und hoffentl. Angebot) am Dienstag 17.09. an Stefan </text:p>
        </text:list-item>
      </text:list>
      <text:h text:style-name="Heading_20_3" text:outline-level="3"><text:bookmark-start text:name="__RefHeading___bewertung_5"/><text:bookmark-start text:name="bewertung"/>Bewertung<text:bookmark-end text:name="__RefHeading___bewertung_5"/><text:bookmark-end text:name="bewertung"/></text:h>
      <text:list text:style-name="List_20_1" text:continue-numbering="false">
        <text:list-item>
          <text:p text:style-name="List_20_1_Content_First"> Aus Platz- und Ausstattungsgründen mehr als geeignet</text:p>
          <text:list text:style-name="List_20_1">
            <text:list-item>
              <text:p text:style-name="List_20_1_Content"> Linoleum + Tapette lassen jedoch keine extrem groben/dreckigen Arbeiten zu</text:p>
            </text:list-item>
          </text:list>
        </text:list-item>
        <text:list-item>
          <text:p text:style-name="List_20_1_Content"> zu beachten: Barrierefreiheit ist durch die Treppe nicht gegeben.</text:p>
        </text:list-item>
        <text:list-item>
          <text:p text:style-name="List_20_1_Content"> Renovierungsaufwand ist moderat</text:p>
          <text:list text:style-name="List_20_1">
            <text:list-item>
              <text:p text:style-name="List_20_1_Content"> sofortige Nutzung möglich</text:p>
            </text:list-item>
            <text:list-item>
              <text:p text:style-name="List_20_1_Content"> Verschönerung aber dringend nötig</text:p>
            </text:list-item>
            <text:list-item>
              <text:p text:style-name="List_20_1_Content"> Möbel müssen besorgt werden!</text:p>
            </text:list-item>
          </text:list>
        </text:list-item>
        <text:list-item>
          <text:p text:style-name="List_20_1_Content"> Vereinsnutzung scheint akzeptiert, kein Ärger mit Nachbarn abzusehen</text:p>
        </text:list-item>
        <text:list-item>
          <text:p text:style-name="List_20_1_Content"> schleichende Mitnutzung der riesigen Aussenfläche?</text:p>
        </text:list-item>
        <text:list-item>
          <text:p text:style-name="List_20_1_Content"> Nähe zum ÖPNV (Ilversgehofener Platz), Parken in der Strasse möglich</text:p>
          <text:list text:style-name="List_20_1">
            <text:list-item>
              <text:p text:style-name="List_20_1_Content"> Lage OK, oder zu weit ab?  </text:p>
            </text:list-item>
          </text:list>
        </text:list-item>
        <text:list-item>
          <text:p text:style-name="List_20_1_Content"> Vermieter umgänglich und mit Verständis für finanziellen Rahmen des Vereins </text:p>
          <text:list text:style-name="List_20_1">
            <text:list-item>
              <text:p text:style-name="List_20_1_Content"> aber: bisher keine konkreten Aussagen</text:p>
            </text:list-item>
            <text:list-item>
              <text:p text:style-name="List_20_1_Content"> möglicherweise müssen wir auf ordentliche Schriftform aller Mietbedingungen ein Auge haben</text:p>
            </text:list-item>
          </text:list>
        </text:list-item>
        <text:list-item>
          <text:p text:style-name="List_20_1_Content"> gewerbliche Mitnutzung durch Jojo/Rene möglich</text:p>
          <text:list text:style-name="List_20_1">
            <text:list-item>
              <text:p text:style-name="List_20_1_Content"> Büro oben?</text:p>
            </text:list-item>
            <text:list-item>
              <text:p text:style-name="List_20_1_Content_Last"> 3D-Druck unten?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23::53:13</meta:creation-date>
    <dc:creator>Generated</dc:creator>
    <dc:date>2026-08-16T23::53:13</dc:date>
    <dc:language>en-US</dc:language>
    <meta:editing-cycles>1</meta:editing-cycles>
    <meta:editing-duration>PT0S</meta:editing-duration>
    <dc:title>hackerspace:immobilien:wilhelm-kuelz-str</dc:title>
  </office:meta>
</office:document-meta>
</file>