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fb3352011114a618c336f7cfe0e04ec.jpg"/>
  <manifest:file-entry manifest:media-type="image/jpeg" manifest:full-path="Pictures/43887c780e033aa6a444b7f1843212d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kerspace:maschinen:3d-drucker:anet-a2"/><text:bookmark-start text:name="__RefHeading___anet_a2_1"/><text:bookmark-start text:name="anet_a2"/>Anet A2<text:bookmark-end text:name="__RefHeading___anet_a2_1"/><text:bookmark-end text:name="anet_a2"/></text:h>
      <text:p text:style-name="Text_20_body"><draw:frame draw:style-name="media" draw:name="0" text:anchor-type="as-char" draw:z-index="0" svg:width="10.583333333333cm" svg:height="7.0776041666667cm"><draw:image xlink:href="Pictures/9fb3352011114a618c336f7cfe0e04ec.jpg" xlink:type="simple" xlink:show="embed" xlink:actuate="onLoad"/></draw:frame>
<draw:frame draw:style-name="media" draw:name="1" text:anchor-type="as-char" draw:z-index="1" svg:width="10.583333333333cm" svg:height="7.9375cm"><draw:image xlink:href="Pictures/43887c780e033aa6a444b7f1843212d7.jpg" xlink:type="simple" xlink:show="embed" xlink:actuate="onLoad"/></draw:frame></text:p>
      <text:p text:style-name="Text_20_body">Dieser Drucker gehört lionellvp.</text:p>
      <text:h text:style-name="Heading_20_4" text:outline-level="4"><text:bookmark-start text:name="__RefHeading___technische_daten_2"/><text:bookmark-start text:name="technische_daten"/>Technische Daten<text:bookmark-end text:name="__RefHeading___technische_daten_2"/><text:bookmark-end text:name="technische_daten"/></text:h>
      <text:p text:style-name="Text_20_body">Positioniergenauigkeit: Z 0,004 mm X &amp; Y 0,012 mm
Drucken Sie Genauigkeit: 0,1-0,4 mm
MAX. Druckgeschwindigkeit: 100 mm/s
Größe zu bauen: 220 * 220 * 220 mm
Druck Farbe: Einfarbig
Extruder-Durchmesser: 0,4 mm (individuelle 0.3mm/0.2mm)
Empfohlen von Extruder Temperatur: 210° C (das Maximum ist einstellbar auf 260° C)
Heizungstemperatur Platte: 60-120° C (wenn in einer 25° C Umgebung – keine Zugluft)
Am besten Umgebungstemperatur: ≥25 ° C</text:p>
      <text:h text:style-name="Heading_20_4" text:outline-level="4"><text:bookmark-start text:name="__RefHeading___betrieb_3"/><text:bookmark-start text:name="betrieb"/>Betrieb<text:bookmark-end text:name="__RefHeading___betrieb_3"/><text:bookmark-end text:name="betrieb"/></text:h>
      <text:p text:style-name="Text_20_body">Der Drucker verfügt über einen Raspberry auf dem ein Repetier-Server installiert ist. Diese erfordert keine Anmeldung. IP-Adresse / Port kommt noch in den nächsten Tagen als Label auf den Geräten. Der Drucker wurde etwas umgebaut um die Stabilität zu verbessern. Ansonsten ist dieser nahe am Original. Fertig erstellte gcode Files, können direkt hoch geladen und gedruckt werden.</text:p>
      <text:h text:style-name="Heading_20_4" text:outline-level="4"><text:bookmark-start text:name="__RefHeading___slicer_settings_4"/><text:bookmark-start text:name="slicer_settings"/>Slicer Settings<text:bookmark-end text:name="__RefHeading___slicer_settings_4"/><text:bookmark-end text:name="slicer_settings"/></text:h>
      <text:list text:style-name="List_20_1" text:continue-numbering="false">
        <text:list-item>
          <text:p text:style-name="List_20_1_Content_First"> karthesischer Printer 200x200x220mm</text:p>
        </text:list-item>
        <text:list-item>
          <text:p text:style-name="List_20_1_Content"> 1 Extruder max. 245 Grad</text:p>
        </text:list-item>
        <text:list-item>
          <text:p text:style-name="List_20_1_Content"> 1 Heizbett max. 120 Grad</text:p>
        </text:list-item>
        <text:list-item>
          <text:p text:style-name="List_20_1_Content_Last"> first Layer 0,3m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9::03:35</meta:creation-date>
    <dc:creator>Generated</dc:creator>
    <dc:date>2026-08-15T19::03:35</dc:date>
    <dc:language>en-US</dc:language>
    <meta:editing-cycles>1</meta:editing-cycles>
    <meta:editing-duration>PT0S</meta:editing-duration>
    <dc:title>makerspace:maschinen:3d-drucker:anet-a2</dc:title>
  </office:meta>
</office:document-meta>
</file>