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bba1d4a011131ab23279a738e8f505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18.810221354167cm"><draw:image xlink:href="Pictures/8bba1d4a011131ab23279a738e8f5051.jpg" xlink:type="simple" xlink:show="embed" xlink:actuate="onLoad"/></draw:frame><text:bookmark text:name="makerspace:maschinen:3d-drucker:boxedprusa"/>
Dieser Drucker gehört gafu.</text:p>
      <text:list text:style-name="List_20_1" text:continue-numbering="false">
        <text:list-item>
          <text:p text:style-name="List_20_1_Content_First"> Bauraum: ca. 280x380x300 (noch mal prüfen wenns knapp ist)</text:p>
        </text:list-item>
        <text:list-item>
          <text:p text:style-name="List_20_1_Content"> Extruder1: Bowden Extruder (E3D-V6 clone, Gregs-Wade Extruder) für 1.75mm mit Objektkühler</text:p>
        </text:list-item>
        <text:list-item>
          <text:p text:style-name="List_20_1_Content"> Extruder2¹: Volcano Hotend mit Ringdüse zur Luftkühlung (mit Wade Extruder von #1 zu benutzen) für 1.75mm</text:p>
        </text:list-item>
        <text:list-item>
          <text:p text:style-name="List_20_1_Content"> Extruder3¹: 2.85mm Direktextruder mit 14Ncm Nema14 motor, ist recht schwach, nur langsame Druckgeschwindigkeiten möglich.</text:p>
        </text:list-item>
        <text:list-item>
          <text:p text:style-name="List_20_1_Content"> Elektronik: Ramps/ArduinoMega/Smartcontroller12864</text:p>
        </text:list-item>
        <text:list-item>
          <text:p text:style-name="List_20_1_Content"> Heizbett: 230V 600W mit FR4 Oberfläche</text:p>
        </text:list-item>
        <text:list-item>
          <text:p text:style-name="List_20_1_Content"> 24V Systemspannung für Motoren und Hotend.</text:p>
        </text:list-item>
        <text:list-item>
          <text:p text:style-name="List_20_1_Content"> offener Bauraum für PLA und PET-G</text:p>
        </text:list-item>
        <text:list-item>
          <text:p text:style-name="List_20_1_Content_Last"> aufgrund „schwerer“ Y-Achse nur bis ~120mm/s </text:p>
        </text:list-item>
      </text:list>
      <text:p text:style-name="Text_20_body">(¹) nach Umbau, als Zubehör vorhanden, gafu fragen</text:p>
      <text:p text:style-name="Text_20_body">Auf diesem Drucker dürfen Vereinsmitglieder nach Einweisung drucken.</text:p>
      <text:p text:style-name="Text_20_body"><text:a xlink:type="simple" xlink:href="http://blog.gafu.de/?s=prusa" text:style-name="Internet_20_link" text:visited-style-name="Visited_20_Internet_20_Link">Baudokumentation auf gafu.de</text:a>
<text:a xlink:type="simple" xlink:href="https://reprap.org/wiki/Prusa_i3/de" text:style-name="Internet_20_link" text:visited-style-name="Visited_20_Internet_20_Link">https://reprap.org/wiki/Prusa_i3/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19:53</meta:creation-date>
    <dc:creator>Generated</dc:creator>
    <dc:date>2026-08-15T15::19:53</dc:date>
    <dc:language>en-US</dc:language>
    <meta:editing-cycles>1</meta:editing-cycles>
    <meta:editing-duration>PT0S</meta:editing-duration>
    <dc:title>makerspace:maschinen:3d-drucker:boxedprusa</dc:title>
  </office:meta>
</office:document-meta>
</file>