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073b201ce10e2f7b5845ad98b72521.jpg"/>
  <manifest:file-entry manifest:media-type="image/jpeg" manifest:full-path="Pictures/2dfb6a8d6a6350400d67bb81a0eb1007.jpg"/>
  <manifest:file-entry manifest:media-type="image/jpeg" manifest:full-path="Pictures/f402ab20f93e582e75ab59375de04f7c.jpg"/>
  <manifest:file-entry manifest:media-type="image/jpeg" manifest:full-path="Pictures/413a458cfdb6c664f974dcdd4ef9e4da.jpg"/>
  <manifest:file-entry manifest:media-type="image/jpeg" manifest:full-path="Pictures/2644895b303854b5d7a254bbc5384e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 text:name="makerspace:maschinen:3d-drucker:start-alt"/><text:bookmark-start text:name="__RefHeading___d-drucker_1"/><text:bookmark-start text:name="d-drucker"/>3D-Drucker<text:bookmark-end text:name="__RefHeading___d-drucker_1"/><text:bookmark-end text:name="d-drucker"/></text:h>
            <text:p text:style-name="Text_20_body">ToDo: Seiten mit Infos auffüllen.</text:p>
            <text:p text:style-name="Text_20_body">Liste: Wem gehört welcher Drucker, darf darauf von jedem gedruckt werden?</text:p>
            <text:p text:style-name="Text_20_body">Wenn du etwas auf einem 3D-Drucker drucken willst, dann musst du… (Anleitung für Einsteiger)</text:p>
            <text:h text:style-name="Heading_20_4" text:outline-level="4"><text:bookmark-start text:name="__RefHeading___howto_2"/><text:bookmark-start text:name="howto"/>Howto<text:bookmark-end text:name="__RefHeading___howto_2"/><text:bookmark-end text:name="howto"/></text:h>
            <text:p text:style-name="Text_20_body"><text:a xlink:type="simple" xlink:href="https://wiki.technikkultur-erfurt.de/makerspace:maschinen:3d-drucker:zugriff:start" text:style-name="Internet_20_link" text:visited-style-name="Visited_20_Internet_20_Link"> Daten übertragen </text:a></text:p>
            <text:p text:style-name="Text_20_body">FAQ</text:p>
            <text:p text:style-name="Text_20_body"><text:a xlink:type="simple" xlink:href="https://wiki.technikkultur-erfurt.de/makerspace:workshop:einfuehrung_3d-drucker" text:style-name="Internet_20_link" text:visited-style-name="Visited_20_Internet_20_Link">einfuehrung_3d-drucker</text:a></text:p>
            <text:h text:style-name="Heading_20_3" text:outline-level="3"><text:bookmark-start text:name="__RefHeading___die_3d-drucker_im_makerspace_3"/><text:bookmark-start text:name="die_3d-drucker_im_makerspace"/>Die 3D-Drucker im Makerspace<text:bookmark-end text:name="__RefHeading___die_3d-drucker_im_makerspace_3"/><text:bookmark-end text:name="die_3d-drucker_im_makerspace"/></text:h>
            <text:list text:style-name="List_20_1" text:continue-numbering="false">
              <text:list-item>
                <text:p text:style-name="List_20_1_Content_First"> <text:a xlink:type="simple" xlink:href="https://wiki.technikkultur-erfurt.de/makerspace:maschinen:3d-drucker:anet-a2" text:style-name="Internet_20_link" text:visited-style-name="Visited_20_Internet_20_Link">Anet A2</text:a></text:p>
              </text:list-item>
              <text:list-item>
                <text:p text:style-name="List_20_1_Content"> <text:a xlink:type="simple" xlink:href="https://wiki.technikkultur-erfurt.de/makerspace:maschinen:3d-drucker:boxedprusa" text:style-name="Internet_20_link" text:visited-style-name="Visited_20_Internet_20_Link">großer Reprap/Prusa 3D-Drucker</text:a></text:p>
              </text:list-item>
              <text:list-item>
                <text:p text:style-name="List_20_1_Content"> <text:a xlink:type="simple" xlink:href="https://wiki.technikkultur-erfurt.de/makerspace:maschinen:3d-drucker:gafubot200" text:style-name="Internet_20_link" text:visited-style-name="Visited_20_Internet_20_Link">gafubot/Drucker mit ultimaker Mechanik</text:a></text:p>
              </text:list-item>
              <text:list-item>
                <text:p text:style-name="List_20_1_Content"> <text:a xlink:type="simple" xlink:href="https://wiki.technikkultur-erfurt.de/makerspace:maschinen:3d-drucker:mendel90" text:style-name="Internet_20_link" text:visited-style-name="Visited_20_Internet_20_Link">Mendel 90</text:a></text:p>
              </text:list-item>
              <text:list-item>
                <text:p text:style-name="List_20_1_Content_Last"> <text:a xlink:type="simple" xlink:href="https://wiki.technikkultur-erfurt.de/makerspace:maschinen:3d-drucker:elegoo-mars2p" text:style-name="Internet_20_link" text:visited-style-name="Visited_20_Internet_20_Link">Elegoo Mars 2 Pro</text:a></text:p>
              </text:list-item>
            </text:list>
            <text:h text:style-name="Heading_20_2" text:outline-level="2"><text:bookmark-start text:name="__RefHeading___filament_4"/><text:bookmark-start text:name="filament"/>Filament<text:bookmark-end text:name="__RefHeading___filament_4"/><text:bookmark-end text:name="filament"/></text:h>
            <text:h text:style-name="Heading_20_3" text:outline-level="3"><text:bookmark-start text:name="__RefHeading___filamentsorten_5"/><text:bookmark-start text:name="filamentsorten"/>Filamentsorten<text:bookmark-end text:name="__RefHeading___filamentsorten_5"/><text:bookmark-end text:name="filamentsorten"/></text:h>
            <text:p text:style-name="Text_20_body"><text:span text:style-name="Strong_20_Emphasis">PLA, ABS, ASA, HIPS, PETG, PVA, TPU, WTF?</text:span></text:p>
            <text:p text:style-name="Text_20_body">Es gibt zwei typische Durchmesser: 1.75mm und 3mm(2,85).</text:p>
            <text:p text:style-name="Text_20_body">Man braucht den zum Drucker (Hotend/Feeder) passenden Filamentdurchmesser.</text:p>
            <text:p text:style-name="Text_20_body">Wie oben schon angedeutet gibt es eine Vielzahl an Materialien, die alle verschiedene Vor- und Nachteile haben. Es gibt nicht „das beste“ Material, sondern die Auswahl ist nach dem Einsatzzweck zu treffen.</text:p>
            <text:p text:style-name="Text_20_body">Besonderheiten kurz und bündig:</text:p>
            <text:list text:style-name="List_20_1" text:continue-numbering="false">
              <text:list-item>
                <text:p text:style-name="List_20_1_Content_First"> PLA: Hart, niedrige Erweichungstemperatur um 50 grad, höchste Abriebfestigkeiten</text:p>
              </text:list-item>
              <text:list-item>
                <text:p text:style-name="List_20_1_Content"> ABS: Hohe Temperaturbeständigkeit (~90grad), weniger brüchig, schlechte Abriebfestigkeit</text:p>
              </text:list-item>
              <text:list-item>
                <text:p text:style-name="List_20_1_Content"> ASA: Wie ABS, nur witterungs-, UV-beständiger und abriebfester</text:p>
              </text:list-item>
              <text:list-item>
                <text:p text:style-name="List_20_1_Content"> HIPS: kann mit D-Limonene aufgelöst werden.</text:p>
              </text:list-item>
              <text:list-item>
                <text:p text:style-name="List_20_1_Content"> PETG: ungiftiger Kunststoff, sehr zäh, mittlere Temperaturbeständigkeit</text:p>
              </text:list-item>
              <text:list-item>
                <text:p text:style-name="List_20_1_Content"> PVA: Wasserlöslich, schwierig zu drucken, hygroskopisch, benötigt dual extruder zur Nutzung als Supportmaterial, brauchbar mit PLA als Werkstoff, andere haften darauf schlecht.</text:p>
              </text:list-item>
              <text:list-item>
                <text:p text:style-name="List_20_1_Content_Last"> TPU/TPE: Gummiartiges Filament. Benötigt je nach härte Direktextruder.</text:p>
              </text:list-item>
            </text:list>
            <text:h text:style-name="Heading_20_3" text:outline-level="3"><text:bookmark-start text:name="__RefHeading___welches_material_fuer_welche_anwendung_6"/><text:bookmark-start text:name="welches_material_fuer_welche_anwendung"/>Welches Material für welche Anwendung<text:bookmark-end text:name="__RefHeading___welches_material_fuer_welche_anwendung_6"/><text:bookmark-end text:name="welches_material_fuer_welche_anwendung"/></text:h>
            <text:p text:style-name="Text_20_body">Die beste Antwort darauf: „Das kommt drauf an“.</text:p>
            <text:h text:style-name="Heading_20_3" text:outline-level="3"><text:bookmark-start text:name="__RefHeading___achtung_beim_hotend_7"/><text:bookmark-start text:name="achtung_beim_hotend"/>Achtung beim Hotend<text:bookmark-end text:name="__RefHeading___achtung_beim_hotend_7"/><text:bookmark-end text:name="achtung_beim_hotend"/></text:h>
            <text:p text:style-name="Text_20_body">Es gibt zwei Innenleben für das Hotend. Mit PTFE-Inliner und Ohne.</text:p>
            <text:p text:style-name="Text_20_body">Für PLA braucht man eines MIT PTFE, da sonst das Hotend verstopft.</text:p>
            <text:p text:style-name="Text_20_body">Für Drucktemperaturen über 245 grad darf KEIN PTFE Inliner im Hotend sein.</text:p>
            <text:h text:style-name="Heading_20_3" text:outline-level="3"><text:bookmark-start text:name="__RefHeading___aufbewahrung_8"/><text:bookmark-start text:name="aufbewahrung"/>Aufbewahrung<text:bookmark-end text:name="__RefHeading___aufbewahrung_8"/><text:bookmark-end text:name="aufbewahrung"/></text:h>
            <text:p text:style-name="Text_20_body">3D-Druck Filamente aus ABS, ASA, Nylon, PVA sind hygroskopisch und müssen Feuchtigkeitsgeschützt gelagert werden.</text:p>
            <text:h text:style-name="Heading_20_3" text:outline-level="3"><text:bookmark-start text:name="__RefHeading___filament_im_drucker_einlegen_und_entfernen_9"/><text:bookmark-start text:name="filament_im_drucker_einlegen_und_entfernen"/>Filament im Drucker einlegen und entfernen<text:bookmark-end text:name="__RefHeading___filament_im_drucker_einlegen_und_entfernen_9"/><text:bookmark-end text:name="filament_im_drucker_einlegen_und_entfernen"/></text:h>
            <text:h text:style-name="Heading_20_4" text:outline-level="4"><text:bookmark-start text:name="__RefHeading___einlegen_10"/><text:bookmark-start text:name="einlegen"/>Einlegen:<text:bookmark-end text:name="__RefHeading___einlegen_10"/><text:bookmark-end text:name="einlegen"/></text:h>
            <text:list text:style-name="Numbering_20_1" text:continue-numbering="false">
              <text:list-item>
                <text:p text:style-name="Numbering_20_1_Content_First"> Hotend auf Drucktemperatur aufheizen</text:p>
              </text:list-item>
              <text:list-item>
                <text:p text:style-name="Numbering_20_1_Content_Last"> Feeder-Hebel eindrücken und Filament einschieben bis Material aus der Düse austritt.</text:p>
              </text:list-item>
            </text:list>
            <text:h text:style-name="Heading_20_4" text:outline-level="4"><text:bookmark-start text:name="__RefHeading___entnehmen_11"/><text:bookmark-start text:name="entnehmen"/>Entnehmen:<text:bookmark-end text:name="__RefHeading___entnehmen_11"/><text:bookmark-end text:name="entnehmen"/></text:h>
            <text:list text:style-name="Numbering_20_1" text:continue-numbering="false">
              <text:list-item>
                <text:p text:style-name="Numbering_20_1_Content_First"> Hotend auf Drucktemperatur aufheizen</text:p>
              </text:list-item>
              <text:list-item>
                <text:p text:style-name="Numbering_20_1_Content"> 10mm Filament extrudieren und sofort danach das Filament zurückziehen (Über Smartcontroller oder Manuell), nicht die „Unload“ Funktion der Firmware verwenden um Fadenbildung im Bowden zu vermeiden.</text:p>
              </text:list-item>
              <text:list-item>
                <text:p text:style-name="Numbering_20_1_Content"> Das restliche Filament bei gedrücktem Feeder-Hebel herausziehen und das Ende <text:span text:style-name="Strong_20_Emphasis">festhalten</text:span></text:p>
              </text:list-item>
              <text:list-item>
                <text:p text:style-name="Numbering_20_1_Content"> Die Spule mit der anderen Hand vom Halter nehmen, das lose Filament aufrollen und das Ende durch eines der Löcher am Spulenrand stecken.</text:p>
              </text:list-item>
              <text:list-item>
                <text:p text:style-name="Numbering_20_1_Content_Last"> Das Hotend ausschalten.</text:p>
              </text:list-item>
            </text:list>
            <text:p text:style-name="Text_20_body">Wichtig: Wird das Ende des Filaments auf die Spule „schnippen“ gelassen können Knoten auftreten, die den nächsten Druckvorgang scheitern lassen. Deshalb NIEMALS das Ende des Filaments lose lassen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7.9375cm" style:rel-width="100%" svg:height="10.583333333333cm" style:rel-height="scale"><draw:image xlink:href="Pictures/09073b201ce10e2f7b5845ad98b72521.jpg" xlink:type="simple" xlink:show="embed" xlink:actuate="onLoad"/></draw:frame>
<draw:frame draw:style-name="mediaright" draw:name="1" text:anchor-type="paragraph" draw:z-index="1" svg:width="7.9375cm" style:rel-width="100%" svg:height="10.583333333333cm" style:rel-height="scale"><draw:image xlink:href="Pictures/2dfb6a8d6a6350400d67bb81a0eb1007.jpg" xlink:type="simple" xlink:show="embed" xlink:actuate="onLoad"/></draw:frame>
<draw:frame draw:style-name="mediaright" draw:name="2" text:anchor-type="paragraph" draw:z-index="2" svg:width="7.9375cm" style:rel-width="100%" svg:height="10.583333333333cm" style:rel-height="scale"><draw:image xlink:href="Pictures/f402ab20f93e582e75ab59375de04f7c.jpg" xlink:type="simple" xlink:show="embed" xlink:actuate="onLoad"/></draw:frame>
<draw:frame draw:style-name="mediaright" draw:name="3" text:anchor-type="paragraph" draw:z-index="3" svg:width="7.9375cm" style:rel-width="100%" svg:height="10.583333333333cm" style:rel-height="scale"><draw:image xlink:href="Pictures/413a458cfdb6c664f974dcdd4ef9e4da.jpg" xlink:type="simple" xlink:show="embed" xlink:actuate="onLoad"/></draw:frame>
<draw:frame draw:style-name="mediaright" draw:name="4" text:anchor-type="paragraph" draw:z-index="4" svg:width="7.9375cm" style:rel-width="100%" svg:height="10.583333333333cm" style:rel-height="scale"><draw:image xlink:href="Pictures/2644895b303854b5d7a254bbc5384e67.jpg" xlink:type="simple" xlink:show="embed" xlink:actuate="onLoad"/></draw:frame>
<draw:frame draw:style-name="mediaright" draw:name="5" text:anchor-type="paragraph" draw:z-index="5" svg:width="7.9375cm" style:rel-width="100%" svg:height="7.9375cm" style:rel-height="scale"><draw:image xlink:href="/var/www/data/media/makerspace/maschinen/drucker_6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34:22</meta:creation-date>
    <dc:creator>Generated</dc:creator>
    <dc:date>2026-08-15T13::34:22</dc:date>
    <dc:language>en-US</dc:language>
    <meta:editing-cycles>1</meta:editing-cycles>
    <meta:editing-duration>PT0S</meta:editing-duration>
    <dc:title>makerspace:maschinen:3d-drucker:start-alt</dc:title>
  </office:meta>
</office:document-meta>
</file>