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kerspace:maschinen:akkuschrauber:start"/>Akkuschrauber</text:p>
      <text:p text:style-name="Text_20_body">im Space befinden sich 3 akuschrauber</text:p>
      <text:p text:style-name="Text_20_body">1. meister akkuschrauber 18V mit 2 Akkus. </text:p>
      <text:p text:style-name="Text_20_body">Ladegerät ist ein steckernetzteil, hohlstecker wird direkt in die Oberseite der wechselakkus gesteckt, akku leuchtet dann rot/grün je nach ladezustand</text:p>
      <text:p text:style-name="Text_20_body">2. Black und Decker akkuschrauber mit 1 Akku</text:p>
      <text:p text:style-name="Text_20_body">Ladegerät ist ebenfalls ein Steckernetzteil, Ladeanschluss ist eine Hohlsteckerbuchse auf der Rückseite vom Akkuschrauber-Handgriff. </text:p>
      <text:p text:style-name="Text_20_body">3. makita 7,2V akkuschrauber mit 2 Akku(systemen)</text:p>
      <text:p text:style-name="Text_20_body">Grauer NiMH Akku zu original Makita Ladegerät</text:p>
      <text:p text:style-name="Text_20_body">Weißer Li-Akku zu weißem Lithium-Akku-Ladegerät. Achtung, nicht vertauschen! Der NiMH Akku ist leistungsfähiger, weil die Li-Zellen gebrauche aus alten Laptop-Akkus sind. Zum Bohren nix, aber zum Schrauben drehen gut genu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27:32</meta:creation-date>
    <dc:creator>Generated</dc:creator>
    <dc:date>2026-08-15T15::27:32</dc:date>
    <dc:language>en-US</dc:language>
    <meta:editing-cycles>1</meta:editing-cycles>
    <meta:editing-duration>PT0S</meta:editing-duration>
    <dc:title>makerspace:maschinen:akkuschrauber:start</dc:title>
  </office:meta>
</office:document-meta>
</file>