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d385410905911ed047bcd20ed1c9b28.jpg"/>
  <manifest:file-entry manifest:media-type="image/jpeg" manifest:full-path="Pictures/5940e2154f2446eddc6f640b66992ce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kerspace:maschinen:cnc-fraese:mechanik"/><text:bookmark-start text:name="__RefHeading___mechanischer_aufbau_1"/><text:bookmark-start text:name="mechanischer_aufbau"/>Mechanischer Aufbau<text:bookmark-end text:name="__RefHeading___mechanischer_aufbau_1"/><text:bookmark-end text:name="mechanischer_aufbau"/></text:h>
      <text:h text:style-name="Heading_20_2" text:outline-level="2"><text:bookmark-start text:name="__RefHeading___untergestell_2"/><text:bookmark-start text:name="untergestell"/>Untergestell<text:bookmark-end text:name="__RefHeading___untergestell_2"/><text:bookmark-end text:name="untergestell"/></text:h>
      <text:p text:style-name="Text_20_body">Los gehts mit dem Rahmen vom Untergestell.
<draw:frame draw:style-name="mediacenter" draw:name="0" text:anchor-type="paragraph" draw:z-index="0" svg:width="10.583333333333cm" svg:height="7.9375cm"><draw:image xlink:href="Pictures/3d385410905911ed047bcd20ed1c9b28.jpg" xlink:type="simple" xlink:show="embed" xlink:actuate="onLoad"/></draw:frame>
Der Rahmen des Untergestell wird wie die Maschine aus Vierkantstahlrohr zusammengefügt.</text:p>
      <text:p text:style-name="Text_20_body"><draw:frame draw:style-name="mediacenter" draw:name="1" text:anchor-type="paragraph" draw:z-index="1" svg:width="10.583333333333cm" svg:height="12.761669799499cm"><draw:image xlink:href="Pictures/5940e2154f2446eddc6f640b66992cef.jpg" xlink:type="simple" xlink:show="embed" xlink:actuate="onLoad"/></draw:frame>
Um eine ebene Fläche zu erhalten, wird der Rahmen kopfüber auf der polierten Granitplatte zusammengebau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34:45</meta:creation-date>
    <dc:creator>Generated</dc:creator>
    <dc:date>2026-08-15T14::34:45</dc:date>
    <dc:language>en-US</dc:language>
    <meta:editing-cycles>1</meta:editing-cycles>
    <meta:editing-duration>PT0S</meta:editing-duration>
    <dc:title>makerspace:maschinen:cnc-fraese:mechanik</dc:title>
  </office:meta>
</office:document-meta>
</file>