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e12e83f38b98e38f7ab90d6d9c66e5e.jpeg"/>
  <manifest:file-entry manifest:media-type="image/png" manifest:full-path="Pictures/aefb0800181259db55e48a73088aa68a.png"/>
  <manifest:file-entry manifest:media-type="image/png" manifest:full-path="Pictures/caea8c772b0cf871a847bae510788c1b.png"/>
  <manifest:file-entry manifest:media-type="image/png" manifest:full-path="Pictures/605b8fdeeb7fdd7bd95e4931959c83b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kerspace:maschinen:cnc-fraese:start"/><text:bookmark-start text:name="__RefHeading___cnc-fraese_lobotomat_3000_1"/><text:bookmark-start text:name="cnc-fraese_lobotomat_3000"/>CNC-Fräse ("Lobotomat 3000")<text:bookmark-end text:name="__RefHeading___cnc-fraese_lobotomat_3000_1"/><text:bookmark-end text:name="cnc-fraese_lobotomat_3000"/></text:h>
      <text:p text:style-name="Text_20_body"><draw:frame draw:style-name="mediaright" draw:name="0" text:anchor-type="paragraph" draw:z-index="0" svg:width="10.583333333333cm" svg:height="14.111111111111cm"><draw:image xlink:href="Pictures/8e12e83f38b98e38f7ab90d6d9c66e5e.jpe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Werkzeug  </text:p>
          </table:table-cell>
          <table:table-cell office:value-type="string" table:style-name="tablecell">
            <text:p text:style-name="tablealignleft"> CNC-Fräse </text:p>
          </table:table-cell>
        </table:table-row>
        <table:table-row>
          <table:table-cell office:value-type="string" table:style-name="tableheader">
            <text:p text:style-name="Table_20_Heading"> Hersteller/ Bezeichnung </text:p>
          </table:table-cell>
          <table:table-cell office:value-type="string" table:style-name="tablecell">
            <text:p text:style-name="tablealignleft"> ISEL 4030 (modifiziert) </text:p>
          </table:table-cell>
        </table:table-row>
        <table:table-row>
          <table:table-cell office:value-type="string" table:style-name="tableheader">
            <text:p text:style-name="Table_20_Heading"> Standort/Lager </text:p>
          </table:table-cell>
          <table:table-cell office:value-type="string" table:style-name="tablecell">
            <text:p text:style-name="tablealignleft"> Holzwerkstatt (fest) </text:p>
          </table:table-cell>
        </table:table-row>
        <table:table-row>
          <table:table-cell office:value-type="string" table:style-name="tableheader">
            <text:p text:style-name="Table_20_Heading"> Versorgung/ Anschluss </text:p>
          </table:table-cell>
          <table:table-cell office:value-type="string" table:style-name="tablecell">
            <text:p text:style-name="tablealignleft"> 230V Schutzkontakt <text:span text:style-name="del">/ 400V CEE</text:span> </text:p>
          </table:table-cell>
        </table:table-row>
        <table:table-row>
          <table:table-cell office:value-type="string" table:style-name="tableheader">
            <text:p text:style-name="Table_20_Heading"> Status    </text:p>
          </table:table-cell>
          <table:table-cell office:value-type="string" table:style-name="tablecell">
            <text:p text:style-name="tablealignleft"> im Umbau </text:p>
          </table:table-cell>
        </table:table-row>
        <table:table-row>
          <table:table-cell office:value-type="string" table:style-name="tableheader">
            <text:p text:style-name="Table_20_Heading"> Verantwortlicher </text:p>
          </table:table-cell>
          <table:table-cell office:value-type="string" table:style-name="tablecell">
            <text:p text:style-name="tablealignleft"> momar, maddi </text:p>
          </table:table-cell>
        </table:table-row>
        <table:table-row>
          <table:table-cell office:value-type="string" table:style-name="tableheader">
            <text:p text:style-name="Table_20_Heading"> Eigentum </text:p>
          </table:table-cell>
          <table:table-cell office:value-type="string" table:style-name="tablecell">
            <text:p text:style-name="tablealignleft"> Dauerleihgabe Krautspace Jena </text:p>
          </table:table-cell>
        </table:table-row>
        <table:table-row>
          <table:table-cell office:value-type="string" table:style-name="tableheader">
            <text:p text:style-name="Table_20_Heading"> Sicherheitsunterweisung erforderlich / Art  </text:p>
          </table:table-cell>
          <table:table-cell office:value-type="string" table:style-name="tablecell">
            <text:p text:style-name="tablealignleft"> ja: Einweisung Metallwerkstatt </text:p>
          </table:table-cell>
        </table:table-row>
        <table:table-row>
          <table:table-cell office:value-type="string" table:style-name="tableheader">
            <text:p text:style-name="Table_20_Heading"> Training erforderlich / Art </text:p>
          </table:table-cell>
          <table:table-cell office:value-type="string" table:style-name="tablecell">
            <text:p text:style-name="tablealignleft"> ja: CNC-Maschinentraining </text:p>
          </table:table-cell>
        </table:table-row>
        <table:table-row>
          <table:table-cell office:value-type="string" table:style-name="tableheader">
            <text:p text:style-name="Table_20_Heading"> Gefahren </text:p>
          </table:table-cell>
          <table:table-cell office:value-type="string" table:style-name="tablecell">
            <text:p text:style-name="tablealignleft"> <draw:frame draw:style-name="media" draw:name="Handverletzungen Legend" text:anchor-type="as-char" draw:z-index="0" svg:width="1.190625cm"><draw:text-box><text:p text:style-name="legendcenter"><draw:frame draw:style-name="media" draw:name="Handverletzungen" text:anchor-type="as-char" draw:z-index="1" svg:width="1.190625cm" svg:height="1.0384895833333cm"><draw:image xlink:href="Pictures/aefb0800181259db55e48a73088aa68a.png" xlink:type="simple" xlink:show="embed" xlink:actuate="onLoad"/></draw:frame>Handverletzungen</text:p></draw:text-box></draw:frame>  </text:p>
          </table:table-cell>
        </table:table-row>
        <table:table-row>
          <table:table-cell office:value-type="string" table:style-name="tableheader">
            <text:p text:style-name="Table_20_Heading"> Schutzausrüstung </text:p>
          </table:table-cell>
          <table:table-cell office:value-type="string" table:style-name="tablecell">
            <text:p text:style-name="tablealignleft"> <draw:frame draw:style-name="media" draw:name="Gehörschutz Legend" text:anchor-type="as-char" draw:z-index="0" svg:width="1.190625cm"><draw:text-box><text:p text:style-name="legendcenter"><draw:frame draw:style-name="media" draw:name="Gehörschutz" text:anchor-type="as-char" draw:z-index="2" svg:width="1.190625cm" svg:height="1.190625cm"><draw:image xlink:href="Pictures/caea8c772b0cf871a847bae510788c1b.png" xlink:type="simple" xlink:show="embed" xlink:actuate="onLoad"/></draw:frame>Gehörschutz</text:p></draw:text-box></draw:frame> <draw:frame draw:style-name="media" draw:name="Keine Handschuhe Legend" text:anchor-type="as-char" draw:z-index="0" svg:width="1.190625cm"><draw:text-box><text:p text:style-name="legendcenter"><draw:frame draw:style-name="media" draw:name="Keine Handschuhe" text:anchor-type="as-char" draw:z-index="3" svg:width="1.190625cm" svg:height="1.190625cm"><draw:image xlink:href="Pictures/605b8fdeeb7fdd7bd95e4931959c83b5.png" xlink:type="simple" xlink:show="embed" xlink:actuate="onLoad"/></draw:frame>Keine Handschuhe</text:p></draw:text-box></draw:frame> </text:p>
          </table:table-cell>
        </table:table-row>
        <table:table-row>
          <table:table-cell office:value-type="string" table:style-name="tableheader">
            <text:p text:style-name="Table_20_Heading"> Zubehör </text:p>
          </table:table-cell>
          <table:table-cell office:value-type="string" table:style-name="tablecell">
            <text:p text:style-name="tablealignleft"> TBD </text:p>
          </table:table-cell>
        </table:table-row>
      </table:table>
      <text:p text:style-name="Text_20_body">Im August 2026 haben wir die ISEL 4030 aus dem Krautspace in Jena als Dauerleihgabe bekommen. Die Fräse ist unter anderem für Holz, Kunststoff, Aluminium und - mit einer neuen Spindel - grundsätzlich auch für einfache Stahlbearbeitung geeignet.</text:p>
      <text:p text:style-name="Text_20_body"><draw:frame draw:style-name="PluginODTAutoStyle_Frame_1_text_frame" draw:name="Frame1" text:anchor-type="paragraph" svg:width="192.756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Zur Zeit steht die Fräse still - Gründe und wann sie wieder nutzbar sein sollte sind unten unter „Umbau“ zu finden.</text:p></table:table-cell></table:table-row></table:table></draw:text-box></draw:frame></text:p>
      <text:p text:style-name="Text_20_body"><draw:frame draw:style-name="PluginODTAutoStyle_Frame_5_text_frame" draw:name="Frame2" text:anchor-type="paragraph" svg:width="192.756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Bedient werden darf die Fräse ausschließlich von separat eingewiesenen Vereinsmitgliedern. Die Liste der Personen, die eine Einweisung geben können, ist unter <text:a xlink:type="simple" xlink:href="https://wiki.technikkultur-erfurt.de/makerspace:maschinen" text:style-name="Internet_20_link" text:visited-style-name="Visited_20_Internet_20_Link">maschinen</text:a> zu finden</text:p></table:table-cell></table:table-row></table:table></draw:text-box></draw:frame></text:p>
      <text:h text:style-name="Heading_20_3" text:outline-level="3"><text:bookmark-start text:name="__RefHeading___umbau_2"/><text:bookmark-start text:name="umbau"/>Umbau<text:bookmark-end text:name="__RefHeading___umbau_2"/><text:bookmark-end text:name="umbau"/></text:h>
      <text:p text:style-name="Text_20_body">Wir haben die Fräse mit einer umgebauten Steuerung erhalten, die leider nirgends wirklich dokumentiert ist: ein STM32-basierter Mikrocontroller mit powerStep01-Motortreibern, der das HostMot2-Protokoll über Ethernet spricht, und an einem LinuxCNC-Laptop angeschlossen ist. Die Fräse kam original ab Werk mit einer anderen Steuerung, welche allerdings eine ISEL-eigene Sprache spricht und nur eine Achse gleichzeitig verfahren kann; mit dem Umbau ging als Funktionalität unter anderem die vierte Achse und der Not-Aus-Schalter verloren.</text:p>
      <text:p text:style-name="Text_20_body">Mittlerweile gibt es gute günstige Steuerungen die deutlich einfacher zu nutzen sind, dazu kommt dass wir noch eine 2.2kW-Spindel mit VFD übrig haben. Wir haben uns daher entschlossen, die Grundfunktionen einmal mit dem aktuellen Zustand zu verifizieren und dann die Maschine auf eine moderne <text:a xlink:type="simple" xlink:href="https://wiki.fluidnc.com/en/home" text:style-name="Internet_20_link" text:visited-style-name="Visited_20_Internet_20_Link">FluidNC</text:a>-basierte Steuerung umzubauen.</text:p>
      <text:p text:style-name="Text_20_body">Zunächst haben wir den status quo reverse-engineered und dokumentiert - mehr Infos dazu finden sich auf <text:a xlink:type="simple" xlink:href="https://wiki.technikkultur-erfurt.de/makerspace:maschinen:cnc-fraese:dokumentation-status-quo" text:style-name="Internet_20_link" text:visited-style-name="Visited_20_Internet_20_Link">Dokumentation-Status-Quo</text:a>. Als nächste Schritte bleibt nun folgendes:</text:p>
      <text:list text:style-name="List_20_1" text:continue-numbering="false">
        <text:list-item>
          <text:p text:style-name="List_20_1_Content_First"> ✅ Verschaltung dokumentieren: siehe <text:a xlink:type="simple" xlink:href="https://wiki.technikkultur-erfurt.de/makerspace:maschinen:cnc-fraese:todo" text:style-name="Internet_20_link" text:visited-style-name="Visited_20_Internet_20_Link">TODO</text:a></text:p>
        </text:list-item>
        <text:list-item>
          <text:p text:style-name="List_20_1_Content"> ✅ Steuerung besorgen: wir haben jetzt eine <text:a xlink:type="simple" xlink:href="http://wiki.fluidnc.com/en/hardware/3rd-party/MKS-DCL32-MAX" text:style-name="Internet_20_link" text:visited-style-name="Visited_20_Internet_20_Link">MKS DLC32 Max</text:a> mit TMC5160-Motortreibern (das StepStick-Format reicht uns da es 3A kann und das auch das Limit der Motoren ist)</text:p>
        </text:list-item>
        <text:list-item>
          <text:p text:style-name="List_20_1_Content"> ✅ Steuerung konfigurieren</text:p>
        </text:list-item>
        <text:list-item>
          <text:p text:style-name="List_20_1_Content"> Stecker-Pinout der Motoren verifizieren</text:p>
        </text:list-item>
        <text:list-item>
          <text:p text:style-name="List_20_1_Content"> Vierte Achse, Not-Aus und andere Knöpfe an der Vorderseite wieder verkabeln</text:p>
        </text:list-item>
        <text:list-item>
          <text:p text:style-name="List_20_1_Content"> DIN-Rail-Mounts designen &amp; drucken für Steuerung, Netzteil &amp; Solid-State-Relay</text:p>
        </text:list-item>
        <text:list-item>
          <text:p text:style-name="List_20_1_Content"> Neues Netzteil &amp; Steuerung einbauen &amp; testen</text:p>
        </text:list-item>
        <text:list-item>
          <text:p text:style-name="List_20_1_Content"> Erster Testlauf</text:p>
        </text:list-item>
        <text:list-item>
          <text:p text:style-name="List_20_1_Content_Last"> Mindermengenschmierung überprüfen und ggf. überarbeiten</text:p>
        </text:list-item>
      </text:list>
      <text:h text:style-name="Heading_20_3" text:outline-level="3"><text:bookmark-start text:name="__RefHeading___weiteres_3"/><text:bookmark-start text:name="weiteres"/>Weiteres<text:bookmark-end text:name="__RefHeading___weiteres_3"/><text:bookmark-end text:name="weiteres"/></text:h>
      <text:p text:style-name="Text_20_body"><draw:frame draw:style-name="PluginODTAutoStyle_Frame_9_text_frame" draw:name="Frame3" text:anchor-type="paragraph" svg:width="192.756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Die Informationen auf diesen Seiten sind teilweise veraltet oder beziehen sich auf die <text:a xlink:type="simple" xlink:href="https://wiki.technikkultur-erfurt.de/makerspace:maschinen:cnc-fraese:vorherige-gafu-fraese" text:style-name="Internet_20_link" text:visited-style-name="Visited_20_Internet_20_Link">Vorherige Gafu-Fräse</text:a>.</text:p></table:table-cell></table:table-row></table:table></draw:text-box></draw:frame></text:p>
      <text:p text:style-name="Text_20_body"><text:a xlink:type="simple" xlink:href="https://cncfeeds.com/" text:style-name="Internet_20_link" text:visited-style-name="Visited_20_Internet_20_Link">Rechner für Fräsparameter</text:a></text:p>
      <text:p text:style-name="Text_20_body"><text:a xlink:type="simple" xlink:href="https://wiki.technikkultur-erfurt.de/makerspace:maschinen:cnc-fraese:mechanik" text:style-name="Internet_20_link" text:visited-style-name="Visited_20_Internet_20_Link">Mechanik</text:a> </text:p>
      <text:p text:style-name="Text_20_body"><text:a xlink:type="simple" xlink:href="https://wiki.technikkultur-erfurt.de/makerspace:maschinen:cnc-fraese:steuerung" text:style-name="Internet_20_link" text:visited-style-name="Visited_20_Internet_20_Link">Steuerung</text:a> </text:p>
      <text:p text:style-name="Text_20_body"><text:a xlink:type="simple" xlink:href="https://wiki.technikkultur-erfurt.de/makerspace:maschinen:cnc-fraese:software" text:style-name="Internet_20_link" text:visited-style-name="Visited_20_Internet_20_Link">Software</text:a> </text:p>
      <text:p text:style-name="Text_20_body"><text:a xlink:type="simple" xlink:href="https://wiki.technikkultur-erfurt.de/makerspace:maschinen:cnc-fraese:wartungsplan" text:style-name="Internet_20_link" text:visited-style-name="Visited_20_Internet_20_Link">Wartungsplan</text:a> </text:p>
      <text:p text:style-name="Text_20_body"><text:a xlink:type="simple" xlink:href="https://wiki.technikkultur-erfurt.de/makerspace:maschinen:cnc-fraese:fraesparameter" text:style-name="Internet_20_link" text:visited-style-name="Visited_20_Internet_20_Link">Fräsparameter</text:a> </text:p>
      <text:p text:style-name="Text_20_body"><text:a xlink:type="simple" xlink:href="https://wiki.technikkultur-erfurt.de/makerspace:maschinen:cnc-fraese:zubehoer" text:style-name="Internet_20_link" text:visited-style-name="Visited_20_Internet_20_Link">Zubehör</text:a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9::33:48</meta:creation-date>
    <dc:creator>Generated</dc:creator>
    <dc:date>2026-09-14T19::33:48</dc:date>
    <dc:language>en-US</dc:language>
    <meta:editing-cycles>1</meta:editing-cycles>
    <meta:editing-duration>PT0S</meta:editing-duration>
    <dc:title>makerspace:maschinen:cnc-fraese:start</dc:title>
  </office:meta>
</office:document-meta>
</file>