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8c0be17cef2e226f0146130637b01b7.jpg"/>
  <manifest:file-entry manifest:media-type="image/jpeg" manifest:full-path="Pictures/86ebfb327e13d546c61984720cf7b06c.jpg"/>
  <manifest:file-entry manifest:media-type="image/jpeg" manifest:full-path="Pictures/847c1640d7a79120a9bd5314684e8dc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kerspace:maschinen:cnc-fraese:steuerung"/><text:bookmark-start text:name="__RefHeading___elektrische_steuerung_der_cnc_fraese_1"/><text:bookmark-start text:name="elektrische_steuerung_der_cnc_fraese"/>Elektrische Steuerung der CNC Fräse<text:bookmark-end text:name="__RefHeading___elektrische_steuerung_der_cnc_fraese_1"/><text:bookmark-end text:name="elektrische_steuerung_der_cnc_fraese"/></text:h>
      <text:h text:style-name="Heading_20_2" text:outline-level="2"><text:bookmark-start text:name="__RefHeading___hardwarekomponenten_2"/><text:bookmark-start text:name="hardwarekomponenten"/>Hardwarekomponenten<text:bookmark-end text:name="__RefHeading___hardwarekomponenten_2"/><text:bookmark-end text:name="hardwarekomponenten"/></text:h>
      <text:list text:style-name="List_20_1" text:continue-numbering="false">
        <text:list-item>
          <text:p text:style-name="List_20_1_Content_First"> 5 Achs Parallelport Breakoutboard</text:p>
        </text:list-item>
        <text:list-item>
          <text:p text:style-name="List_20_1_Content"> 3,5A Schrittmotortreiber TB6600 (mieses Thermal Design, langsame Optokoppler, aber sehr billig)</text:p>
        </text:list-item>
        <text:list-item>
          <text:p text:style-name="List_20_1_Content"> Nema24 Schrittmotoren 2*Y-Achse, 1*X-Achse (4.52V, 7.2mH, 1.6Ohm, 2.83A, 4Nm, 200step)</text:p>
        </text:list-item>
        <text:list-item>
          <text:p text:style-name="List_20_1_Content"> Nema24 Schrittmotor Z-Achse (3Nm, 200step)</text:p>
        </text:list-item>
        <text:list-item>
          <text:p text:style-name="List_20_1_Content"> 24V 15A Schaltnetzteil für die Motoren</text:p>
        </text:list-item>
        <text:list-item>
          <text:p text:style-name="List_20_1_Content"> 1,5KW luftgekühlte HF Spindel mit Frequenzumrichter, Drehzahlsteuerung über Gcode (PWM)</text:p>
        </text:list-item>
        <text:list-item>
          <text:p text:style-name="List_20_1_Content"> Lüftersteuerung Schaltschrankkühlung</text:p>
        </text:list-item>
        <text:list-item>
          <text:p text:style-name="List_20_1_Content"> Bedienpanel mit NotAus, Notstop, Schlüsselschalter</text:p>
        </text:list-item>
        <text:list-item>
          <text:p text:style-name="List_20_1_Content_Last"> Mechanische Endschalter</text:p>
        </text:list-item>
      </text:list>
      <text:h text:style-name="Heading_20_2" text:outline-level="2"><text:bookmark-start text:name="__RefHeading___schaltschrank_3"/><text:bookmark-start text:name="schaltschrank"/>Schaltschrank<text:bookmark-end text:name="__RefHeading___schaltschrank_3"/><text:bookmark-end text:name="schaltschrank"/></text:h>
      <text:p text:style-name="Text_20_body">In Vorbereitung zum mechanischen Aufbau entsteht bereits die Maschinenelektrik.</text:p>
      <text:p text:style-name="Text_20_body"><draw:frame draw:style-name="media" draw:name="Testaufbau Legend" text:anchor-type="as-char" draw:z-index="0" svg:width="10.583333333333cm"><draw:text-box><text:p text:style-name="legendcenter"><draw:frame draw:style-name="media" draw:name="Testaufbau" text:anchor-type="as-char" draw:z-index="0" svg:width="10.583333333333cm" svg:height="7.9375cm"><draw:image xlink:href="Pictures/88c0be17cef2e226f0146130637b01b7.jpg" xlink:type="simple" xlink:show="embed" xlink:actuate="onLoad"/></draw:frame>Testaufbau</text:p></draw:text-box></draw:frame>
Zu Forschungszwecken wurde zunächst ein Testaufbau zusammengestellt, um das Zusammenspiel der Komponenten zu erproben. Nach den grundlegenden Dingen wie der Anschluss der Motoren kommen dann die Feinheiten…</text:p>
      <text:p text:style-name="Text_20_body"><draw:frame draw:style-name="media" draw:name="1" text:anchor-type="as-char" draw:z-index="1" svg:width="10.583333333333cm" svg:height="14.107666015625cm"><draw:image xlink:href="Pictures/86ebfb327e13d546c61984720cf7b06c.jpg" xlink:type="simple" xlink:show="embed" xlink:actuate="onLoad"/></draw:frame>
Der Schaltschrank bekommt Lüfter um die Temperatur im inneren erträglich zu halten. Bei 50°C Umgebungstemperatur schaltet sich der Frequenzumrichter mit Fehlermeldung ab, was unbedingt verhindert werden muss.</text:p>
      <text:p text:style-name="Text_20_body"><draw:frame draw:style-name="media" draw:name="2" text:anchor-type="as-char" draw:z-index="2" svg:width="10.583333333333cm" svg:height="7.9375cm"><draw:image xlink:href="Pictures/847c1640d7a79120a9bd5314684e8dc5.jpg" xlink:type="simple" xlink:show="embed" xlink:actuate="onLoad"/></draw:frame>
Inzwischen ist der Aufbau weiter fortgeschritten. Klar ist da LED-Beleuchtung im Schran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9::13:19</meta:creation-date>
    <dc:creator>Generated</dc:creator>
    <dc:date>2026-08-15T19::13:19</dc:date>
    <dc:language>en-US</dc:language>
    <meta:editing-cycles>1</meta:editing-cycles>
    <meta:editing-duration>PT0S</meta:editing-duration>
    <dc:title>makerspace:maschinen:cnc-fraese:steuerung</dc:title>
  </office:meta>
</office:document-meta>
</file>