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3cc4e14bb497fec30e167d36690bb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1" text:outline-level="1"><text:bookmark text:name="makerspace:maschinen:dekupiersaege"/><text:bookmark-start text:name="__RefHeading___dekupiersaege_1"/><text:bookmark-start text:name="dekupiersaege"/>Dekupiersäge<text:bookmark-end text:name="__RefHeading___dekupiersaege_1"/><text:bookmark-end text:name="dekupiersaege"/></text:h>
            <text:p text:style-name="Text_20_body">Zum Gebrauch ähnlich einer elektrischen Laubsäge. Dünne Sägeblätter oder -fäden erlauben enge Radien. Für dünnes Holz oder sehr dünnes Metall (mit passendem Sägeblatt).</text:p>
          </table:table-cell>
          <table:table-cell office:value-type="string" table:style-name="tablecell">
            <text:p text:style-name="tablealignleft"><draw:frame draw:style-name="mediaright" draw:name="0" text:anchor-type="paragraph" draw:z-index="0" svg:width="10.583333333333cm" svg:height="14.111111111111cm"><draw:image xlink:href="Pictures/fa3cc4e14bb497fec30e167d36690bbc.jpe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2::48:46</meta:creation-date>
    <dc:creator>Generated</dc:creator>
    <dc:date>2026-08-15T12::48:46</dc:date>
    <dc:language>en-US</dc:language>
    <meta:editing-cycles>1</meta:editing-cycles>
    <meta:editing-duration>PT0S</meta:editing-duration>
    <dc:title>makerspace:maschinen:dekupiersaege</dc:title>
  </office:meta>
</office:document-meta>
</file>