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771f5264737cf26351cd42826aab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maschinen:doppelschleifer"/>Siehe <text:a xlink:type="simple" xlink:href="https://wiki.technikkultur-erfurt.de/makerspace:maschinen:tischkreissaege#universalmaschine_mit_tischkreissaege-zubehoer" text:style-name="Internet_20_link" text:visited-style-name="Visited_20_Internet_20_Link">Ferm Tischkreissäge</text:a></text:p>
      <text:p text:style-name="Text_20_body">Leider fehlten die seitlichen Schutzbleche gegen versehentliches hineingreifen in die rotierende Schleifscheibe.
gafu hat deshalb einfache Blechabdeckungen improvisiert.</text:p>
      <text:p text:style-name="Text_20_body"><draw:frame draw:style-name="media" draw:name="Doppelschleifer Handschutz Legend" text:anchor-type="as-char" draw:z-index="0" svg:width="10.583333333333cm"><draw:text-box><text:p text:style-name="legendcenter"><draw:frame draw:style-name="media" draw:name="Doppelschleifer Handschutz" text:anchor-type="as-char" draw:z-index="0" svg:width="10.583333333333cm" svg:height="8.31453125cm"><draw:image xlink:href="Pictures/6a771f5264737cf26351cd42826aabd3.jpg" xlink:type="simple" xlink:show="embed" xlink:actuate="onLoad"/></draw:frame>Doppelschleifer Handschutz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4::06:07</meta:creation-date>
    <dc:creator>Generated</dc:creator>
    <dc:date>2026-08-15T04::06:07</dc:date>
    <dc:language>en-US</dc:language>
    <meta:editing-cycles>1</meta:editing-cycles>
    <meta:editing-duration>PT0S</meta:editing-duration>
    <dc:title>makerspace:maschinen:doppelschleifer</dc:title>
  </office:meta>
</office:document-meta>
</file>