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ae667f4d574b52183b048a1ed6a6ff.jpg"/>
  <manifest:file-entry manifest:media-type="image/jpeg" manifest:full-path="Pictures/4abdd7e0110b48f953627417f5d03a94.jpg"/>
  <manifest:file-entry manifest:media-type="image/jpeg" manifest:full-path="Pictures/d992f7e5df6e3e0bb0558aab34cd58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drehbank"/><text:bookmark-start text:name="__RefHeading___drehbank_guede_hq400b_1"/><text:bookmark-start text:name="drehbank_guede_hq400b"/>Drehbank Güde HQ400B<text:bookmark-end text:name="__RefHeading___drehbank_guede_hq400b_1"/><text:bookmark-end text:name="drehbank_guede_hq400b"/></text:h>
      <text:p text:style-name="Text_20_body"><draw:frame draw:style-name="mediaright" draw:name="0" text:anchor-type="paragraph" draw:z-index="0" svg:width="10.583333333333cm" svg:height="7.9375cm"><draw:image xlink:href="Pictures/7bae667f4d574b52183b048a1ed6a6ff.jpg" xlink:type="simple" xlink:show="embed" xlink:actuate="onLoad"/></draw:frame></text:p>
      <text:p text:style-name="Text_20_body">Die Drehbank Güde HQ400B in der Metallwerkstatt ist eine private Leihgabe von gleissalat. </text:p>
      <text:p text:style-name="Text_20_body"><draw:frame draw:style-name="media" draw:name="1" text:anchor-type="as-char" draw:z-index="1" svg:width="5.2916666666667cm" style:rel-width="100%" svg:height="3.96875cm" style:rel-height="scale"><draw:image xlink:href="Pictures/4abdd7e0110b48f953627417f5d03a94.jpg" xlink:type="simple" xlink:show="embed" xlink:actuate="onLoad"/></draw:frame></text:p>
      <text:p text:style-name="Text_20_body"><draw:frame draw:style-name="media" draw:name="2" text:anchor-type="as-char" draw:z-index="2" svg:width="5.2916666666667cm" style:rel-width="100%" svg:height="7.0555555555556cm" style:rel-height="scale"><draw:image xlink:href="Pictures/d992f7e5df6e3e0bb0558aab34cd58d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5:52</meta:creation-date>
    <dc:creator>Generated</dc:creator>
    <dc:date>2026-08-15T15::35:52</dc:date>
    <dc:language>en-US</dc:language>
    <meta:editing-cycles>1</meta:editing-cycles>
    <meta:editing-duration>PT0S</meta:editing-duration>
    <dc:title>makerspace:maschinen:drehbank</dc:title>
  </office:meta>
</office:document-meta>
</file>