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elektroschrauber"/>Derzeit sind 2 Akkuschrauber vorhanden..</text:p>
      <text:p text:style-name="Text_20_body">BLACK&amp;DECKER EPC96 H1 9,6V 10mm 0-750/min</text:p>
      <text:p text:style-name="Text_20_body">MEISTER MAS18Mx2 AKKU Li-Ion 18V  10mm Stufe1: 0-400/min Stufe2:0-1500/m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1:51</meta:creation-date>
    <dc:creator>Generated</dc:creator>
    <dc:date>2026-08-15T15::31:51</dc:date>
    <dc:language>en-US</dc:language>
    <meta:editing-cycles>1</meta:editing-cycles>
    <meta:editing-duration>PT0S</meta:editing-duration>
    <dc:title>makerspace:maschinen:elektroschrauber</dc:title>
  </office:meta>
</office:document-meta>
</file>