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maschinen:exzenterschleifer"/>Wir haben im Makerspace den
Exzenterschleifer Lidl Parkside „PEXS 270 A1„</text:p>
      <text:p text:style-name="Preformatted_20_Text"><text:s text:c="2"/>Vibrationshemmender Frontgriff – komfortable Einhandbedienung<text:line-break/><text:s text:c="2"/>Einfacher Schleifblattwechsel durch Kletthaftung<text:line-break/><text:s text:c="2"/>Integrierte Absaugfunktion mit Fangbox<text:line-break/><text:s text:c="2"/>Geeignet für handelsübliche gelochte Schleifpapiere mit ca. Ø 125 mm <text:line-break/><text:s text:c="6"/><text:line-break/><text:s text:c="2"/>Leistung: ca. 270 Watt<text:line-break/><text:s text:c="2"/>Leerlaufschwingzahl: ca. 24.000 min–1<text:line-break/><text:s text:c="2"/>Schleifteller: ca. Ø 125 mm<text:line-break/><text:s text:c="2"/>Kabellänge: ca. 4 m<text:line-break/><text:s text:c="2"/>Enthaltenes Zubehör: Adapter für externe Staubabsaugung, 1 Schleifblatt</text:p>
      <text:p text:style-name="Text_20_body">(<text:a xlink:type="simple" xlink:href="https://www.lidl.de/de/parkside-schwingschleifer-pss-250-a1-exzenterschleifer-pexs-270-a1" text:style-name="Internet_20_link" text:visited-style-name="Visited_20_Internet_20_Link">https://www.lidl.de/de/parkside-schwingschleifer-pss-250-a1-exzenterschleifer-pexs-270-a1</text:a>)</text:p>
      <text:p text:style-name="Text_20_body">Es handelt sich um ein günstiges Einsteigergerät.
Kurzes video: <text:a xlink:type="simple" xlink:href="https://www.youtube.com/watch?v=k_6HDrh8bnU" text:style-name="Internet_20_link" text:visited-style-name="Visited_20_Internet_20_Link">https://www.youtube.com/watch?v=k_6HDrh8bnU</text:a></text:p>
      <text:p text:style-name="Text_20_body">Aktueller Stand:
Gerät wurde mit verschlissenem Kugellagersitz aufgefunden, Kugellager ist schwergängig und muss ausgetauscht werden, Kugellagerhalter scheint nicht als ersatzteil verfügbar zu sein und muss nach abziehen des Kugellagers aufgearbeite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5:58</meta:creation-date>
    <dc:creator>Generated</dc:creator>
    <dc:date>2026-08-15T14::45:58</dc:date>
    <dc:language>en-US</dc:language>
    <meta:editing-cycles>1</meta:editing-cycles>
    <meta:editing-duration>PT0S</meta:editing-duration>
    <dc:title>makerspace:maschinen:exzenterschleifer</dc:title>
  </office:meta>
</office:document-meta>
</file>