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aschinen:flachduebelfraese"/>ToDo: Artikel weiter ergängen und vervollständigen</text:p>
      <text:p text:style-name="Text_20_body">Wir haben eine günstige Flachdübelfräse, das bedeutet:
Die Skalen an den Winkeleinstellungen der Anschlage passen nicht richtig (Tiefeneinstellung passt), zum Einrichten der Anschläge also mit anlegen eines Meßwinkels die korrekte Einstellung herbeiführen.</text:p>
      <text:p text:style-name="Text_20_body">Damit die Maschine wieder in den Koffer passt, die Verstellung für die Materialstärke (Feststeller lösen, Anschlag mit oberer Rändelschraube nach oben bewegen) wieder in den zustand wie beim herausnehmen zurückstellen.</text:p>
      <text:p text:style-name="Text_20_body">Wie man mit der Flachdübelfräse arbeitet:
<text:a xlink:type="simple" xlink:href="https://www.youtube.com/watch?v=Zy67fJrQwo4" text:style-name="Internet_20_link" text:visited-style-name="Visited_20_Internet_20_Link">https://www.youtube.com/watch?v=Zy67fJrQwo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3:02</meta:creation-date>
    <dc:creator>Generated</dc:creator>
    <dc:date>2026-08-15T15::23:02</dc:date>
    <dc:language>en-US</dc:language>
    <meta:editing-cycles>1</meta:editing-cycles>
    <meta:editing-duration>PT0S</meta:editing-duration>
    <dc:title>makerspace:maschinen:flachduebelfraese</dc:title>
  </office:meta>
</office:document-meta>
</file>