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2ea10a9f981f31b3fc8c79afc97494e.jpg"/>
  <manifest:file-entry manifest:media-type="image/png" manifest:full-path="Pictures/aefb0800181259db55e48a73088aa68a.png"/>
  <manifest:file-entry manifest:media-type="image/png" manifest:full-path="Pictures/caea8c772b0cf871a847bae510788c1b.png"/>
  <manifest:file-entry manifest:media-type="image/png" manifest:full-path="Pictures/2afd6730ec5b3f92fb1168ec2b6ca7f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akerspace:maschinen:kappsaege"/><text:bookmark-start text:name="__RefHeading___kappzugsaege_1"/><text:bookmark-start text:name="kappzugsaege"/>Kappzugsäge<text:bookmark-end text:name="__RefHeading___kappzugsaege_1"/><text:bookmark-end text:name="kappzugsaege"/></text:h>
      <text:p text:style-name="Text_20_body"><draw:frame draw:style-name="media" draw:name="0" text:anchor-type="as-char" draw:z-index="0" svg:width="10.583333333333cm" svg:height="12.08292616721cm"><draw:image xlink:href="Pictures/42ea10a9f981f31b3fc8c79afc97494e.jpg" xlink:type="simple" xlink:show="embed" xlink:actuate="onLoad"/></draw:frame></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able:table table:style-name="Table"><table:table-column/><table:table-column/><table:table-column/><table:table-row><table:table-cell office:value-type="string" table:style-name="tableheader"><text:p text:style-name="Table_20_Heading"> Werkzeug  </text:p></table:table-cell><table:table-cell office:value-type="string" table:style-name="tablecell" table:number-columns-spanned="2"><text:p text:style-name="tablealignleft"> Kappzugsäge </text:p></table:table-cell><table:covered-table-cell/></table:table-row><table:table-row><table:table-cell office:value-type="string" table:style-name="tableheader"><text:p text:style-name="Table_20_Heading"> Hersteller/ Bezeichnung </text:p></table:table-cell><table:table-cell office:value-type="string" table:style-name="tablecell" table:number-columns-spanned="2"><text:p text:style-name="tablealignleft"> Scheppach HM100P </text:p></table:table-cell><table:covered-table-cell/></table:table-row><table:table-row><table:table-cell office:value-type="string" table:style-name="tableheader"><text:p text:style-name="Table_20_Heading"> Standort/Lager </text:p></table:table-cell><table:table-cell office:value-type="string" table:style-name="tablecell" table:number-columns-spanned="2"><text:p text:style-name="tablealignleft"> Holzwerkstatt (fest) </text:p></table:table-cell><table:covered-table-cell/></table:table-row><table:table-row><table:table-cell office:value-type="string" table:style-name="tableheader"><text:p text:style-name="Table_20_Heading"> Versorgung/ Anschluss</text:p></table:table-cell><table:table-cell office:value-type="string" table:style-name="tablecell"><text:p text:style-name="tablealignleft"> 230V </text:p></table:table-cell><table:table-cell office:value-type="string" table:style-name="tablecell"><text:p text:style-name="tablealignleft"> Schuko </text:p></table:table-cell></table:table-row><table:table-row><table:table-cell office:value-type="string" table:style-name="tableheader"><text:p text:style-name="Table_20_Heading"> Status    </text:p></table:table-cell><table:table-cell office:value-type="string" table:style-name="tablecell" table:number-columns-spanned="2"><text:p text:style-name="tablealignleft"> funktionsfähig </text:p></table:table-cell><table:covered-table-cell/></table:table-row><table:table-row><table:table-cell office:value-type="string" table:style-name="tableheader"><text:p text:style-name="Table_20_Heading"> Verantwortlicher </text:p></table:table-cell><table:table-cell office:value-type="string" table:style-name="tablecell" table:number-columns-spanned="2"><text:p text:style-name="tablealignleft"> gafu </text:p></table:table-cell><table:covered-table-cell/></table:table-row><table:table-row><table:table-cell office:value-type="string" table:style-name="tableheader"><text:p text:style-name="Table_20_Heading"> Eigentum </text:p></table:table-cell><table:table-cell office:value-type="string" table:style-name="tablecell" table:number-columns-spanned="2"><text:p text:style-name="tablealignleft"> Vereinseigentum </text:p></table:table-cell><table:covered-table-cell/></table:table-row><table:table-row><table:table-cell office:value-type="string" table:style-name="tableheader"><text:p text:style-name="Table_20_Heading"> Sicherheitsunterweisung erforderlich / Art  </text:p></table:table-cell><table:table-cell office:value-type="string" table:style-name="tablecell"><text:p text:style-name="tablealignleft"> ja </text:p></table:table-cell><table:table-cell office:value-type="string" table:style-name="tablecell"><text:p text:style-name="tablealignleft"> Einweisung Holzwerkstatt</text:p></table:table-cell></table:table-row><table:table-row><table:table-cell office:value-type="string" table:style-name="tableheader"><text:p text:style-name="Table_20_Heading"> Training erforderlich / Art </text:p></table:table-cell><table:table-cell office:value-type="string" table:style-name="tablecell"><text:p text:style-name="tablealignleft"> nein </text:p></table:table-cell><table:table-cell office:value-type="string" table:style-name="tablecell"/></table:table-row><table:table-row><table:table-cell office:value-type="string" table:style-name="tableheader"><text:p text:style-name="Table_20_Heading"> Gefahren </text:p></table:table-cell><table:table-cell office:value-type="string" table:style-name="tablecell"><text:p text:style-name="tablealignleft"> <draw:frame draw:style-name="media" draw:name="Handverletzungen Legend" text:anchor-type="as-char" draw:z-index="0" svg:width="1.190625cm"><draw:text-box><text:p text:style-name="legendcenter"><draw:frame draw:style-name="media" draw:name="Handverletzungen" text:anchor-type="as-char" draw:z-index="1" svg:width="1.190625cm" svg:height="1.0384895833333cm"><draw:image xlink:href="Pictures/aefb0800181259db55e48a73088aa68a.png" xlink:type="simple" xlink:show="embed" xlink:actuate="onLoad"/></draw:frame>Handverletzungen</text:p></draw:text-box></draw:frame> </text:p></table:table-cell><table:table-cell office:value-type="string" table:style-name="tablecell"/></table:table-row><table:table-row><table:table-cell office:value-type="string" table:style-name="tableheader"><text:p text:style-name="Table_20_Heading"> Schutzausrüstung </text:p></table:table-cell><table:table-cell office:value-type="string" table:style-name="tablecell"><text:p text:style-name="tablealignleft"> <draw:frame draw:style-name="media" draw:name="Gehörschutz Legend" text:anchor-type="as-char" draw:z-index="0" svg:width="1.190625cm"><draw:text-box><text:p text:style-name="legendcenter"><draw:frame draw:style-name="media" draw:name="Gehörschutz" text:anchor-type="as-char" draw:z-index="2" svg:width="1.190625cm" svg:height="1.190625cm"><draw:image xlink:href="Pictures/caea8c772b0cf871a847bae510788c1b.png" xlink:type="simple" xlink:show="embed" xlink:actuate="onLoad"/></draw:frame>Gehörschutz</text:p></draw:text-box></draw:frame> <draw:frame draw:style-name="media" draw:name="Gesichtsschutz Legend" text:anchor-type="as-char" draw:z-index="0" svg:width="1.190625cm"><draw:text-box><text:p text:style-name="legendcenter"><draw:frame draw:style-name="media" draw:name="Gesichtsschutz" text:anchor-type="as-char" draw:z-index="3" svg:width="1.190625cm" svg:height="1.190625cm"><draw:image xlink:href="Pictures/2afd6730ec5b3f92fb1168ec2b6ca7f3.png" xlink:type="simple" xlink:show="embed" xlink:actuate="onLoad"/></draw:frame>Gesichtsschutz</text:p></draw:text-box></draw:frame></text:p></table:table-cell><table:table-cell office:value-type="string" table:style-name="tablecell"/></table:table-row><table:table-row><table:table-cell office:value-type="string" table:style-name="tableheader" table:number-rows-spanned="3"><text:p text:style-name="Table_20_Heading"> Zubehör </text:p></table:table-cell><table:table-cell office:value-type="string" table:style-name="tablecell"><text:p text:style-name="tablealignleft"> Staubfang (montiert) </text:p></table:table-cell><table:table-cell office:value-type="string" table:style-name="tablecell"/></table:table-row><table:table-row><table:table-cell office:value-type="string" table:style-name="tablecell"><text:p text:style-name="tablealignleft"> <text:a xlink:type="simple" xlink:href="https://wiki.technikkultur-erfurt.de/makerspace:lager:saegeblaetter" text:style-name="Internet_20_link" text:visited-style-name="Visited_20_Internet_20_Link">Sägeblätter</text:a> </text:p></table:table-cell><table:table-cell office:value-type="string" table:style-name="tablecell"/></table:table-row><table:table-row><table:table-cell office:value-type="string" table:style-name="tablecell"><text:p text:style-name="tablealignleft"> <text:a xlink:type="simple" xlink:href="https://wiki.technikkultur-erfurt.de/makerspace:lager:unterstellboecke" text:style-name="Internet_20_link" text:visited-style-name="Visited_20_Internet_20_Link">Unterstellböcke</text:a> </text:p></table:table-cell><table:table-cell office:value-type="string" table:style-name="tablecell"/></table:table-row></table:table></table:table-cell></table:table-row></table:table></draw:text-box></draw:frame></text:p>
      <text:h text:style-name="Heading_20_3" text:outline-level="3"><text:bookmark-start text:name="__RefHeading___benutzung_2"/><text:bookmark-start text:name="benutzung"/>Benutzung<text:bookmark-end text:name="__RefHeading___benutzung_2"/><text:bookmark-end text:name="benutzung"/></text:h>
      <text:p text:style-name="Text_20_body">Die Kappzugsäge dient zum Zusägen von länglichen Holzwerkstücken wie Bretter, Bohlen, Leisten, Vierkant- oder Rundhölzern. Die Schnittrichtung ist für gewöhnlich quer zur längsten Seite.</text:p>
      <text:list text:style-name="List_20_1" text:continue-numbering="false">
        <text:list-item>
          <text:p text:style-name="List_20_1_Content_First"> <text:span text:style-name="Strong_20_Emphasis">Maximale Schnittlänge:</text:span> 305mm</text:p>
        </text:list-item>
        <text:list-item>
          <text:p text:style-name="List_20_1_Content"> <text:span text:style-name="Strong_20_Emphasis">Maximale Materialdicke:</text:span> 90mm (bei einem 255mm Sägeblatt)</text:p>
        </text:list-item>
        <text:list-item>
          <text:p text:style-name="List_20_1_Content"> <text:span text:style-name="Strong_20_Emphasis">Maximale Länge  des Werkstücks:</text:span> ?? (Raumbreite)</text:p>
        </text:list-item>
        <text:list-item>
          <text:p text:style-name="List_20_1_Content_Last"> <text:span text:style-name="Strong_20_Emphasis">Maximale Länge des Abschnitts:</text:span> ?? (Platz rechts der Maschine)</text:p>
        </text:list-item>
      </text:list>
      <text:p text:style-name="Text_20_body">Die Maschine bedarf einer Sicherheitseinweisung. Nur Mitglieder mit Einweisung oder Mitglieder/Gäste unter Aufsicht des Maschinenverantwortlichen dürfen die Maschine benutzen. Den Regeln der Einweisung ist stets Folge zu leisten. Insbesondere ist der einwandfreie Zustand der Maschine vor jeder Benutzung zu überprüfen und die Maschine bei jeglicher Fehlfunktion/Beschädigung zu markieren und außer Betrieb zu nehmen.</text:p>
      <text:p text:style-name="Text_20_body">Die Maschine ist zur Holzbearbeitung gedacht. Das zu bearbeitende Material muss zum montierten Sägeblatt passen. Auf die Bearbeitung von harten Metallen (Funkenflug, Feuergefahr), weichen Metallen und Kunststoffen (verkleben des Blattes) ist zu verzichten oder vorher Rücksprache mit dem Maschinenverantwortlichen zu halten.</text:p>
      <text:p text:style-name="Text_20_body">Die Maschine kann in 2 Dimensionen geneigt werden (siehe Anleitung unten). Nach Benutzung ist die Maschine in den Ausgangszustand (gerade Schnitte) zurückzustellen. Die Maschine verfügt über einen Staubfilter, der zu benutzen und ggfs. nach der Benutzung zu entleeren ist. Optional kann eine Absaugung angeschlossen werden. Der bewegliche Schlauch von der zentralen Werkbank reicht jedoch NICHT bis zum Gerät.
Sägespäne und Materialreste sind nach der Benutzung zu entfernen, auch über/neben den Schränken.</text:p>
      <text:p text:style-name="Text_20_body">Bei langen Materialien sollten die Unterstellböcke benutzt werden. Bei kleinen Werkstücken, die nicht mit ausreichend Sicherheitsabstand zum Sägeblatt gehalten werden können, sind Spannwerkzeuge zu benutzen. Runde Werkstücke oder solche, die nicht plan aufliegen, müssen mit zusätzlichen Hilfen gespannt werden (Verletzungsgefahr!). Die Benutzung eines Gehör- sowie Gesichtschutzes wird empfohlen.</text:p>
      <text:h text:style-name="Heading_20_3" text:outline-level="3"><text:bookmark-start text:name="__RefHeading___anleitung_3"/><text:bookmark-start text:name="anleitung"/>Anleitung<text:bookmark-end text:name="__RefHeading___anleitung_3"/><text:bookmark-end text:name="anleitung"/></text:h>
      <text:p text:style-name="Text_20_body">tb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2:17</meta:creation-date>
    <dc:creator>Generated</dc:creator>
    <dc:date>2026-08-15T19::02:17</dc:date>
    <dc:language>en-US</dc:language>
    <meta:editing-cycles>1</meta:editing-cycles>
    <meta:editing-duration>PT0S</meta:editing-duration>
    <dc:title>makerspace:maschinen:kappsaege</dc:title>
  </office:meta>
</office:document-meta>
</file>