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1b82dfd177fe87bc908d745a126c8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kompressor"/><text:bookmark-start text:name="__RefHeading___kompressor_im_makerspace_1"/><text:bookmark-start text:name="kompressor_im_makerspace"/>Kompressor im Makerspace<text:bookmark-end text:name="__RefHeading___kompressor_im_makerspace_1"/><text:bookmark-end text:name="kompressor_im_makerspace"/></text:h>
      <text:h text:style-name="Heading_20_2" text:outline-level="2"><text:bookmark-start text:name="__RefHeading___allgemeines_2"/><text:bookmark-start text:name="allgemeines"/>Allgemeines<text:bookmark-end text:name="__RefHeading___allgemeines_2"/><text:bookmark-end text:name="allgemeines"/></text:h>
      <text:p text:style-name="Text_20_body"><draw:frame draw:style-name="media" draw:name="0" text:anchor-type="as-char" draw:z-index="0" svg:width="5.2916666666667cm" style:rel-width="100%" svg:height="3.96875cm" style:rel-height="scale"><draw:image xlink:href="Pictures/b11b82dfd177fe87bc908d745a126c85.jpg" xlink:type="simple" xlink:show="embed" xlink:actuate="onLoad"/></draw:frame></text:p>
      <text:p text:style-name="Text_20_body">Es handelt sich um einen Kolbenkompressor mit Kraftstrommotor.
Das Druckluftaggregat ist in der DDR für Fahrzeuge wie Traktoren und den LKW (Bremsanlage) eingesetzt worden, und auch von mehreren Betrieben mit Elektromotoren zu Werkstattkompressoren zusammengebaut worden.</text:p>
      <text:h text:style-name="Heading_20_3" text:outline-level="3"><text:bookmark-start text:name="__RefHeading___technische_daten_3"/><text:bookmark-start text:name="technische_daten"/>Technische Daten<text:bookmark-end text:name="__RefHeading___technische_daten_3"/><text:bookmark-end text:name="technische_daten"/></text:h>
      <text:p text:style-name="Text_20_body">Aggregat:</text:p>
      <text:list text:style-name="List_20_1" text:continue-numbering="false">
        <text:list-item>
          <text:p text:style-name="List_20_1_Content_First"> Listenpunkt</text:p>
        </text:list-item>
        <text:list-item>
          <text:p text:style-name="List_20_1_Content"> VEB Harzer Kompressorenwerk</text:p>
        </text:list-item>
        <text:list-item>
          <text:p text:style-name="List_20_1_Content"> P D 1: 1MPa Ü</text:p>
        </text:list-item>
        <text:list-item>
          <text:p text:style-name="List_20_1_Content"> P K: 1,8KW</text:p>
        </text:list-item>
        <text:list-item>
          <text:p text:style-name="List_20_1_Content"> V D(S): 8 m³/h</text:p>
        </text:list-item>
        <text:list-item>
          <text:p text:style-name="List_20_1_Content_Last"> n (max): 2000 min-1</text:p>
        </text:list-item>
      </text:list>
      <text:p text:style-name="Text_20_body">Motor: Unbekannt.</text:p>
      <text:p text:style-name="Text_20_body">Antriebswelle direkt 1:1 gekoppelt.</text:p>
      <text:h text:style-name="Heading_20_3" text:outline-level="3"><text:bookmark-start text:name="__RefHeading___instandsetzung_elektrik_4"/><text:bookmark-start text:name="instandsetzung_elektrik"/>Instandsetzung Elektrik<text:bookmark-end text:name="__RefHeading___instandsetzung_elektrik_4"/><text:bookmark-end text:name="instandsetzung_elektrik"/></text:h>
      <text:p text:style-name="Text_20_body">Der Kompressor soll in Betriebsbereiten zustand versetzt werden.</text:p>
      <text:p text:style-name="Text_20_body">Dazu muss die Elektrik erneuert werden. </text:p>
      <text:p text:style-name="Text_20_body">Es ist ein alter Kragenstecker (<text:a xlink:type="simple" xlink:href="https://commons.wikimedia.org/wiki/File:Alte_Kraftstromkupplung.jpg" text:style-name="Internet_20_link" text:visited-style-name="Visited_20_Internet_20_Link">https://commons.wikimedia.org/wiki/File:Alte_Kraftstromkupplung.jpg</text:a>) angeschlossen, der Nockenschalter am Motor ist defekt.</text:p>
      <text:p text:style-name="Text_20_body">Der Kompressor soll einen Druckschalter nachgerüstet bekommen, der den Motor anhand des Luftverbrauchs ein und ausschaltet.
Dafür sind weitere Umbauen auf der Druckluftseite notwendig.</text:p>
      <text:p text:style-name="Text_20_body">Außerdem ist ein Motorschutzschalter und eine Zeitschaltung sinnvoll.</text:p>
      <text:p text:style-name="Text_20_body">Der Anschluß muss auf CEE-Stecker umgerüstet werden.
In den Werkstatträumen muss eine Stromleitung und Drehstromsteckdose installiert werden.</text:p>
      <text:h text:style-name="Heading_20_3" text:outline-level="3"><text:bookmark-start text:name="__RefHeading___instandsetzung_pneumatik_5"/><text:bookmark-start text:name="instandsetzung_pneumatik"/>Instandsetzung Pneumatik<text:bookmark-end text:name="__RefHeading___instandsetzung_pneumatik_5"/><text:bookmark-end text:name="instandsetzung_pneumatik"/></text:h>
      <text:p text:style-name="Text_20_body">Das Kompressoraggregat sowie der Kessel sind mit Anschlüssen in M22x1,5 versehen.
Die Leitungen zwischen Aggregat sind Rohr in Außendurchmesser 15mm. </text:p>
      <text:p text:style-name="Text_20_body"><text:span text:style-name="Strong_20_Emphasis">Folgendes muss nachgerüstet werden:</text:span></text:p>
      <text:list text:style-name="List_20_1" text:continue-numbering="false">
        <text:list-item>
          <text:p text:style-name="List_20_1_Content_First"> Druckschalter mit Anlaufentlastung</text:p>
        </text:list-item>
        <text:list-item>
          <text:p text:style-name="List_20_1_Content"> Kompressorrückschlagventil mit Anschluß für Anlaufentlastung</text:p>
        </text:list-item>
        <text:list-item>
          <text:p text:style-name="List_20_1_Content_Last"> Anschlüsse an die Rohrleitungen, Übergänge auf Ventil, Entlastungsleitung</text:p>
        </text:list-item>
      </text:list>
      <text:p text:style-name="Text_20_body">Dazu muss noch entsprechendes Zubehör beschafft werden.</text:p>
      <text:h text:style-name="Heading_20_3" text:outline-level="3"><text:bookmark-start text:name="__RefHeading___instandsetzung_teilebeschaffung_6"/><text:bookmark-start text:name="instandsetzung_teilebeschaffung"/>Instandsetzung Teilebeschaffung<text:bookmark-end text:name="__RefHeading___instandsetzung_teilebeschaffung_6"/><text:bookmark-end text:name="instandsetzung_teilebeschaffung"/></text:h>
      <text:p text:style-name="Text_20_body">bei gafu liegt schon folgendes Material für die Ertüchtigung des Kompressors:</text:p>
      <text:list text:style-name="List_20_1" text:continue-numbering="false">
        <text:list-item>
          <text:p text:style-name="List_20_1_Content_First"> Motorschutzschalter 10-13A 3~</text:p>
        </text:list-item>
        <text:list-item>
          <text:p text:style-name="List_20_1_Content"> Druckschalter 6-8 bar 1~ mit Druckentlastung</text:p>
        </text:list-item>
        <text:list-item>
          <text:p text:style-name="List_20_1_Content_Last"> Kompressorrückschlagventil G1/2„ AG mit Klemmringanschluß für Druckentlastungsleitung aus 6mm (außen) Präzisionsrohr</text:p>
        </text:list-item>
      </text:list>
      <text:p text:style-name="Text_20_body">Es fehlen also noch die Übergänge auf das Stahlrohr oder M22x1,5, ein 3~Schütz, ein Schalter, 16er Cee-Stecker, das kleine Rohr zur Druckentlastung, eine Wartungseinhe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25:48</meta:creation-date>
    <dc:creator>Generated</dc:creator>
    <dc:date>2026-08-15T15::25:48</dc:date>
    <dc:language>en-US</dc:language>
    <meta:editing-cycles>1</meta:editing-cycles>
    <meta:editing-duration>PT0S</meta:editing-duration>
    <dc:title>makerspace:maschinen:kompressor</dc:title>
  </office:meta>
</office:document-meta>
</file>