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fe0617d015ddf63d20860b774080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1" text:outline-level="1"><text:bookmark text:name="makerspace:maschinen:laminiergeraet"/><text:bookmark-start text:name="__RefHeading___laminiergeraete_1"/><text:bookmark-start text:name="laminiergeraete"/>Laminiergeräte<text:bookmark-end text:name="__RefHeading___laminiergeraete_1"/><text:bookmark-end text:name="laminiergeraete"/></text:h>
            <text:p text:style-name="Text_20_body">Für A4 und kleiner nebst Laminierfolien und -taschen.</text:p>
            <text:h text:style-name="Heading_20_2" text:outline-level="2"><text:bookmark-start text:name="__RefHeading___schneidmesser_2"/><text:bookmark-start text:name="schneidmesser"/>Schneidmesser<text:bookmark-end text:name="__RefHeading___schneidmesser_2"/><text:bookmark-end text:name="schneidmesser"/></text:h>
            <text:p text:style-name="Text_20_body">Ein Schneidmesser für Formatschnitte ist am Ausgangsschacht des Lamiergeräts vorhanden und kann auch unabhängig genutzt werden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10.583333333333cm" svg:height="14.111111111111cm"><draw:image xlink:href="Pictures/5dfe0617d015ddf63d20860b77408059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37:59</meta:creation-date>
    <dc:creator>Generated</dc:creator>
    <dc:date>2026-08-15T13::37:59</dc:date>
    <dc:language>en-US</dc:language>
    <meta:editing-cycles>1</meta:editing-cycles>
    <meta:editing-duration>PT0S</meta:editing-duration>
    <dc:title>makerspace:maschinen:laminiergeraet</dc:title>
  </office:meta>
</office:document-meta>
</file>