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2e5d80878962983a44c5491ece72fb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loetstationen"/><text:bookmark-start text:name="__RefHeading___loetstationen_1"/><text:bookmark-start text:name="loetstationen"/>Lötstationen<text:bookmark-end text:name="__RefHeading___loetstationen_1"/><text:bookmark-end text:name="loetstationen"/></text:h>
      <text:h text:style-name="Heading_20_3" text:outline-level="3"><text:bookmark-start text:name="__RefHeading___gafus_loetstationen_2"/><text:bookmark-start text:name="gafus_loetstationen"/>gafus Lötstationen<text:bookmark-end text:name="__RefHeading___gafus_loetstationen_2"/><text:bookmark-end text:name="gafus_loetstationen"/></text:h>
      <text:p text:style-name="Text_20_body">Im Verein befinden sich als Dauerleihgabe zwei Lötstationen von gafu.</text:p>
      <text:p text:style-name="Text_20_body">Näheres dazu kann man auf <text:a xlink:type="simple" xlink:href="http://blog.gafu.de/?tag=t12" text:style-name="Internet_20_link" text:visited-style-name="Visited_20_Internet_20_Link">gafus homepage</text:a> nachlesen.</text:p>
      <text:p text:style-name="Text_20_body"><draw:frame draw:style-name="media" draw:name="0" text:anchor-type="as-char" draw:z-index="0" svg:width="10.583333333333cm" svg:height="7.9375cm"><draw:image xlink:href="Pictures/82e5d80878962983a44c5491ece72fb1.jpg" xlink:type="simple" xlink:show="embed" xlink:actuate="onLoad"/></draw:frame></text:p>
      <text:p text:style-name="Text_20_body">Grundsätzliches:</text:p>
      <text:p text:style-name="Text_20_body">Zum Löten an Elektronik empfiehlt sich der Temperaturbereich von 260 bis 330 grad, um die Bauteile, die Platinen und die Lötspitzen zu schonen. </text:p>
      <text:p text:style-name="Text_20_body">Die Lötstationen sind mit Dauerlötspitzen ausgestattet. Damit diese auch ihre Funktion dauerhaft erfüllen können, ist der richtige Umgang damit zu beachten. Sehr hohe Temperaturen nur im Ausnahmefall benutzen. </text:p>
      <text:p text:style-name="Text_20_body">Das wichtigste ist jedoch: Die Lötspitze vor Pausen, beenden der Lötarbeiten oder vor dem Ablegen und nach jeder Reinigung immer mit frischem Lötzinn benetzen.</text:p>
      <text:p text:style-name="Text_20_body">Die Lötstation besitzt im Handgriff einen Erschütterungssensor und verringert nach wenigen Minuten Nichtbenutzung die Temperatur auf 200 grad. Um die Löttemperatur wieder aufzunehmen genügt es, den Lötkolben in die Hand zu nehmen. Die eingestellte Temperatur wird in sehr kurzer Zeit wieder erreicht (~3-5 sekunden).
Wird der Lötkolben längere Zeit nicht genutzt, schaltet sich die Heizung aus. Das Display zeigt dann „000“ an. Durch drücken des Tasters im Drehencoder oder durch Aus- und Wiedereinschalten wird der Normalbetrieb wieder hergestellt.</text:p>
      <text:p text:style-name="Text_20_body">Die Lötstationen sollen für Vereinszwecke allen zur Verfügung stehen.</text:p>
      <text:p text:style-name="Text_20_body">Mit der Lötstation im Makerspace ist auch Verbrauchsmaterial wie Lötzinn und Flussmittel von gafu mitgebracht worden. Die Nutzer mögen dafür Sorge tragen, das dieses bitte „nachwächst“ und immer zur Verfügung st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24:15</meta:creation-date>
    <dc:creator>Generated</dc:creator>
    <dc:date>2026-08-15T15::24:15</dc:date>
    <dc:language>en-US</dc:language>
    <meta:editing-cycles>1</meta:editing-cycles>
    <meta:editing-duration>PT0S</meta:editing-duration>
    <dc:title>makerspace:maschinen:loetstationen</dc:title>
  </office:meta>
</office:document-meta>
</file>