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1c5fb4013c1ed2d0dde75253353179e2.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style-name="odt_auto_style_table_column_1_1"/>
        <table:table-column table:style-name="odt_auto_style_table_column_1_2"/>
        <table:table-row>
          <table:table-cell office:value-type="string" table:style-name="tablecell">
            <text:h text:style-name="Heading_20_1" text:outline-level="1"><text:bookmark text:name="makerspace:maschinen:nadelentroster"/><text:bookmark-start text:name="__RefHeading___druckluft_nadelentroster_1"/><text:bookmark-start text:name="druckluft_nadelentroster"/>Druckluft Nadelentroster<text:bookmark-end text:name="__RefHeading___druckluft_nadelentroster_1"/><text:bookmark-end text:name="druckluft_nadelentroster"/></text:h>
            <text:p text:style-name="Text_20_body">Zum Entfernen von Rost, Zunder, Lack und Farbe auf massiven Metallteilen (Rahmenteilen, etc.) geeignet.
Außerdem können Rundungen und Arbeiten an engen Stellen mit diesem Gerät durchgeführt werden.
Regulierbare Schlagzahl mit Hilfe des Luftregelventils.</text:p>
            <text:p text:style-name="Text_20_body">Nicht für dünne Bleche oder andere empfindliche Materialien geeignet!</text:p>
            <text:h text:style-name="Heading_20_2" text:outline-level="2"><text:bookmark-start text:name="__RefHeading___daten_2"/><text:bookmark-start text:name="daten"/>Daten<text:bookmark-end text:name="__RefHeading___daten_2"/><text:bookmark-end text:name="daten"/></text:h>
            <text:list text:style-name="List_20_1" text:continue-numbering="false">
              <text:list-item>
                <text:p text:style-name="List_20_1_Content_First"> <text:span text:style-name="Strong_20_Emphasis">Hersteller</text:span>: KRAFT</text:p>
              </text:list-item>
              <text:list-item>
                <text:p text:style-name="List_20_1_Content"> <text:span text:style-name="Strong_20_Emphasis">Länge</text:span>: 32 cm</text:p>
              </text:list-item>
              <text:list-item>
                <text:p text:style-name="List_20_1_Content"> <text:span text:style-name="Strong_20_Emphasis">Breite</text:span>: 4 cm</text:p>
              </text:list-item>
              <text:list-item>
                <text:p text:style-name="List_20_1_Content"> <text:span text:style-name="Strong_20_Emphasis">Höhe</text:span>: 13.5 cm</text:p>
              </text:list-item>
              <text:list-item>
                <text:p text:style-name="List_20_1_Content"> <text:span text:style-name="Strong_20_Emphasis">Gewicht ohne Verpackung</text:span>: 1.46 kg</text:p>
              </text:list-item>
              <text:list-item>
                <text:p text:style-name="List_20_1_Content"> <text:span text:style-name="Strong_20_Emphasis">Bemessungsluftdruck</text:span>: 6,3 bar/90 psi</text:p>
              </text:list-item>
              <text:list-item>
                <text:p text:style-name="List_20_1_Content"> <text:span text:style-name="Strong_20_Emphasis">Schlagzahl</text:span>: 4000 min-1</text:p>
              </text:list-item>
              <text:list-item>
                <text:p text:style-name="List_20_1_Content_Last"> <text:span text:style-name="Strong_20_Emphasis">Nettogewicht (ohne Zubehör)</text:span>: 1,9 kg</text:p>
              </text:list-item>
            </text:list>
          </table:table-cell>
          <table:table-cell office:value-type="string" table:style-name="tablecell">
            <text:p text:style-name="tablealignleft"><draw:frame draw:style-name="mediaright" draw:name="0" text:anchor-type="paragraph" draw:z-index="0" svg:width="10.583333333333cm" svg:height="14.111111111111cm"><draw:image xlink:href="Pictures/1c5fb4013c1ed2d0dde75253353179e2.jpg" xlink:type="simple" xlink:show="embed" xlink:actuate="onLoad"/></draw:frame></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20T15::33:46</meta:creation-date>
    <dc:creator>Generated</dc:creator>
    <dc:date>2026-08-20T15::33:46</dc:date>
    <dc:language>en-US</dc:language>
    <meta:editing-cycles>1</meta:editing-cycles>
    <meta:editing-duration>PT0S</meta:editing-duration>
    <dc:title>makerspace:maschinen:nadelentroster</dc:title>
  </office:meta>
</office:document-meta>
</file>