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83a1a94191ae7ee56ac9da278a31e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akerspace:maschinen:oberfraese"/><text:bookmark-start text:name="__RefHeading___oberfraese_1"/><text:bookmark-start text:name="oberfraese"/>Oberfräse<text:bookmark-end text:name="__RefHeading___oberfraese_1"/><text:bookmark-end text:name="oberfraese"/></text:h>
      <text:p text:style-name="Text_20_body">Im Makerspace befindet sich eine Zweihand-Oberfräse zur Holzbearbeitung. (leihgabe gafu)</text:p>
      <text:p text:style-name="Text_20_body"><draw:frame draw:style-name="media" draw:name="0" text:anchor-type="as-char" draw:z-index="0" svg:width="10.583333333333cm" svg:height="7.9375cm"><draw:image xlink:href="Pictures/e183a1a94191ae7ee56ac9da278a31e0.jpg" xlink:type="simple" xlink:show="embed" xlink:actuate="onLoad"/></draw:frame></text:p>
      <text:p text:style-name="Text_20_body">Insbesondere beim Bearbeiten von Hartholz ist es sehr wichtig, in der richtigen Bearbeitungsrichtung (im Gegenlauf) vorzugehen oder mit kleinen Zustellungen zu arbeiten, da sich in der falschen Richtung der Fräser ins Holz zieht und sowohl die Fräse als auch das Werkzeug durch Blockieren und starkes Rupfen beschädigt werden können.</text:p>
      <text:p text:style-name="Text_20_body">Den Zustand der Hartmetallwerkzeuge dokumentieren und über defekte Werkzeuge informieren.</text:p>
      <text:p text:style-name="Text_20_body">Benutzung nur nach Einweis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05::57:55</meta:creation-date>
    <dc:creator>Generated</dc:creator>
    <dc:date>2026-08-16T05::57:55</dc:date>
    <dc:language>en-US</dc:language>
    <meta:editing-cycles>1</meta:editing-cycles>
    <meta:editing-duration>PT0S</meta:editing-duration>
    <dc:title>makerspace:maschinen:oberfraese</dc:title>
  </office:meta>
</office:document-meta>
</file>