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7e5db228e0c71f9b4f66accbe8f365e.jpg"/>
  <manifest:file-entry manifest:media-type="image/jpeg" manifest:full-path="Pictures/bed5477a171b0aaaf8142930cabd755b.jpg"/>
  <manifest:file-entry manifest:media-type="image/jpeg" manifest:full-path="Pictures/c3791fb4127edb85f5421b574156e71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kerspace:maschinen:schweissgeraet"/><text:bookmark-start text:name="__RefHeading___fuelldrahtschweissgeraet_pfds_120_a2_1"/><text:bookmark-start text:name="fuelldrahtschweissgeraet_pfds_120_a2"/>Fülldrahtschweißgerät PFDS 120 A2<text:bookmark-end text:name="__RefHeading___fuelldrahtschweissgeraet_pfds_120_a2_1"/><text:bookmark-end text:name="fuelldrahtschweissgeraet_pfds_120_a2"/></text:h>
      <text:p text:style-name="Text_20_body"><draw:frame draw:style-name="mediaright" draw:name="0" text:anchor-type="paragraph" draw:z-index="0" svg:width="10.583333333333cm" svg:height="21.771428571429cm"><draw:image xlink:href="Pictures/47e5db228e0c71f9b4f66accbe8f365e.jpg" xlink:type="simple" xlink:show="embed" xlink:actuate="onLoad"/></draw:frame></text:p>
      <text:p text:style-name="Text_20_body">Seit Oktober 2021 haben wir ein Fülldrahtschweißgerät PFDS 120 A2 von Parkside mit Fülldrahtdurchmessern 0,6 / 0,8 / 0,9 / 1,0 mm. Das Schweißgerät kann bis zu 120 A liefern. Auch die Vortriebsgeschwindigkeit für den Draht ist einstellbar. Es gibt für die 4 Drahtdurchmesser entsprechende Schweißdüsen im Gerät. Zubehör ist eine Drahtbürste mit Schlackenhammer. Es gibt außerdem einen Automatik-Schweißhelm mit automatischer Schattierungskontrolle.</text:p>
      <text:p text:style-name="Text_20_body">Benutzung nur nach Einweisung. Helmpflicht, Schutzkleidung (z.B. Ledermantel und Lederhandschuhe) mitbringen oder vorhandende Kleidung benutzen. Schweißgerät ist mit Abstand zur Werkbank aufzubauen.</text:p>
      <text:p text:style-name="Text_20_body">Links:</text:p>
      <text:list text:style-name="List_20_1" text:continue-numbering="false">
        <text:list-item>
          <text:p text:style-name="List_20_1_Content_First"> <text:a xlink:type="simple" xlink:href="https://www.bedienungsanleitu.ng/parkside/pfds-120-a2/anleitung?p=8" text:style-name="Internet_20_link" text:visited-style-name="Visited_20_Internet_20_Link">https://www.bedienungsanleitu.ng/parkside/pfds-120-a2/anleitung?p=8</text:a></text:p>
        </text:list-item>
        <text:list-item>
          <text:p text:style-name="List_20_1_Content"> <text:a xlink:type="simple" xlink:href="https://mannisweldingchannel.com/fuelldrahtschweissgeraet-von-lidl-parkside-fuelldraht-schweissgeraet-pfds-120-a2/" text:style-name="Internet_20_link" text:visited-style-name="Visited_20_Internet_20_Link">https://mannisweldingchannel.com/fuelldrahtschweissgeraet-von-lidl-parkside-fuelldraht-schweissgeraet-pfds-120-a2/</text:a></text:p>
        </text:list-item>
        <text:list-item>
          <text:p text:style-name="List_20_1_Content_Last"> <text:a xlink:type="simple" xlink:href="https://www.lidl.de/p/parkside-fulldraht-schweissgerat-pfds-120-a2/p100325770" text:style-name="Internet_20_link" text:visited-style-name="Visited_20_Internet_20_Link">https://www.lidl.de/p/parkside-fulldraht-schweissgerat-pfds-120-a2/p100325770</text:a></text:p>
        </text:list-item>
      </text:list>
      <text:p text:style-name="Text_20_body"><draw:frame draw:style-name="media" draw:name="1" text:anchor-type="as-char" draw:z-index="1" svg:width="10.583333333333cm" svg:height="21.771428571429cm"><draw:image xlink:href="Pictures/bed5477a171b0aaaf8142930cabd755b.jpg" xlink:type="simple" xlink:show="embed" xlink:actuate="onLoad"/></draw:frame></text:p>
      <text:h text:style-name="Heading_20_4" text:outline-level="4"><text:bookmark-start text:name="__RefHeading___elektroden-lichtbogenschweissgeraet_nicht_mehr_vorhanden_2"/><text:bookmark-start text:name="elektroden-lichtbogenschweissgeraet_nicht_mehr_vorhanden"/>Elektroden-Lichtbogenschweißgerät (nicht mehr vorhanden)<text:bookmark-end text:name="__RefHeading___elektroden-lichtbogenschweissgeraet_nicht_mehr_vorhanden_2"/><text:bookmark-end text:name="elektroden-lichtbogenschweissgeraet_nicht_mehr_vorhanden"/></text:h>
      <text:p text:style-name="Text_20_body">Im Makerspace befand sich ein Schweißtrafo für E-Schweißen mit umhüllten Stabelektroden. </text:p>
      <text:p text:style-name="Text_20_body"><draw:frame draw:style-name="media" draw:name="2" text:anchor-type="as-char" draw:z-index="2" svg:width="10.583333333333cm" svg:height="8.9032291666667cm"><draw:image xlink:href="Pictures/c3791fb4127edb85f5421b574156e711.jpg" xlink:type="simple" xlink:show="embed" xlink:actuate="onLoad"/></draw:frame></text:p>
      <text:p text:style-name="Text_20_body">Dies ist eine Leihgabe von gafu. (eventuell Nachfragen ob das Gerät gerade im Makerspace ist)
Mit dabei ist </text:p>
      <text:p text:style-name="Text_20_body">Drahtbürste</text:p>
      <text:p text:style-name="Text_20_body">Schlackenhammer</text:p>
      <text:p text:style-name="Text_20_body">Handschweißschild (einfachste Ausführung)</text:p>
      <text:p text:style-name="Text_20_body">Stabelektroden für E-Schweißen bitte nachfragen. </text:p>
      <text:p text:style-name="Text_20_body">Stabelektroden für E-Schweißen müssen trocken gelagert werden, am besten in einem luftdichten Behälter mit Trockenpackungen. Der austretende Dampf aus in der Umhüllung eingelagerter Feuchtigkeit verschlechtert das Schweißergebnis und lässt den Lichtbogen unruhig brennen.</text:p>
      <text:p text:style-name="Text_20_body">Benutzung nur nach Einweisung.</text:p>
      <text:p text:style-name="Text_20_body">Sollte jemand ernsthaft schweißen lernen wollen, dann ist sehr zu empfehlen sich einen Automatik-schweißhelm zu kaufen und mitzubringen, weil das den ganzen Krampf mit dem „ich seh nix-Schweißschild“ komplett entschärft. Die Dinger kosten keine 50 Euro mehr und sind die Investition echt w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5::23:07</meta:creation-date>
    <dc:creator>Generated</dc:creator>
    <dc:date>2026-08-15T15::23:07</dc:date>
    <dc:language>en-US</dc:language>
    <meta:editing-cycles>1</meta:editing-cycles>
    <meta:editing-duration>PT0S</meta:editing-duration>
    <dc:title>makerspace:maschinen:schweissgeraet</dc:title>
  </office:meta>
</office:document-meta>
</file>