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03d569cf12ee01bc27b644922204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1" text:outline-level="1"><text:bookmark text:name="makerspace:maschinen:schwingschleifer"/><text:bookmark-start text:name="__RefHeading___schwingschleifer_1"/><text:bookmark-start text:name="schwingschleifer"/>Schwingschleifer<text:bookmark-end text:name="__RefHeading___schwingschleifer_1"/><text:bookmark-end text:name="schwingschleifer"/></text:h>
            <text:h text:style-name="Heading_20_2" text:outline-level="2"><text:bookmark-start text:name="__RefHeading___einhell_ss-le150_2"/><text:bookmark-start text:name="einhell_ss-le150"/>Einhell SS-LE150<text:bookmark-end text:name="__RefHeading___einhell_ss-le150_2"/><text:bookmark-end text:name="einhell_ss-le150"/></text:h>
            <text:p text:style-name="Text_20_body">Der Schwingschleifer ist zum Schleifen von Holz, Metall, Kunststoff und ähnlichen Werkstoffen unter Verwendung des entsprechenden Schleifblatts bestimmt.</text:p>
            <text:p text:style-name="Text_20_body">Die Benutzung der Absaugung sowie einer zusätzlichen Staubmaske wird empfohlen.</text:p>
            <text:h text:style-name="Heading_20_3" text:outline-level="3"><text:bookmark-start text:name="__RefHeading___hinweise_3"/><text:bookmark-start text:name="hinweise"/>Hinweise<text:bookmark-end text:name="__RefHeading___hinweise_3"/><text:bookmark-end text:name="hinweise"/></text:h>
            <text:p text:style-name="Text_20_body"><text:span text:style-name="Strong_20_Emphasis">Achtung! Bei langem Gebrauch und zu hohem Andruck kann die Kunststoffbahn/Klettbahn unter dem Schleifpapier schmelzen.
Zusätzlich können Antrieb und Lager beschädigt werden.</text:span></text:p>
            <text:h text:style-name="Heading_20_3" text:outline-level="3"><text:bookmark-start text:name="__RefHeading___daten_4"/><text:bookmark-start text:name="daten"/>Daten<text:bookmark-end text:name="__RefHeading___daten_4"/><text:bookmark-end text:name="daten"/></text:h>
            <text:list text:style-name="List_20_1" text:continue-numbering="false">
              <text:list-item>
                <text:p text:style-name="List_20_1_Content_First"> <text:span text:style-name="Strong_20_Emphasis">Spannung</text:span>: 230 Volt</text:p>
              </text:list-item>
              <text:list-item>
                <text:p text:style-name="List_20_1_Content"> <text:span text:style-name="Strong_20_Emphasis">Leistungsaufnahme</text:span>: 150 Watt</text:p>
              </text:list-item>
              <text:list-item>
                <text:p text:style-name="List_20_1_Content"> <text:span text:style-name="Strong_20_Emphasis">Schleiffläche</text:span>: 187 x 90</text:p>
              </text:list-item>
              <text:list-item>
                <text:p text:style-name="List_20_1_Content"> <text:span text:style-name="Strong_20_Emphasis">Schleifpapiergröße</text:span>: 240 x 90</text:p>
              </text:list-item>
              <text:list-item>
                <text:p text:style-name="List_20_1_Content"> <text:span text:style-name="Strong_20_Emphasis">Schwingungen pro Minute</text:span>: 11.000</text:p>
              </text:list-item>
              <text:list-item>
                <text:p text:style-name="List_20_1_Content"> <text:span text:style-name="Strong_20_Emphasis">Vibration a w</text:span>: &lt;2,5 m/s2</text:p>
              </text:list-item>
              <text:list-item>
                <text:p text:style-name="List_20_1_Content"> <text:span text:style-name="Strong_20_Emphasis">Schalleistungspegel LWA</text:span>: 84,2 dB(A)</text:p>
              </text:list-item>
              <text:list-item>
                <text:p text:style-name="List_20_1_Content"> <text:span text:style-name="Strong_20_Emphasis">Schalldruckpegel LPA</text:span>: 97,2 dB(A)</text:p>
              </text:list-item>
              <text:list-item>
                <text:p text:style-name="List_20_1_Content_Last"> <text:span text:style-name="Strong_20_Emphasis">Gewicht</text:span>: 1,4 Kg</text:p>
              </text:list-item>
            </text:list>
            <text:p text:style-name="Text_20_body">Gebrauchsanweisung: <text:a xlink:type="simple" xlink:href="https://www.manualslib.de/manual/515281/Einhell-Ss-Le-150.html" text:style-name="Internet_20_link" text:visited-style-name="Visited_20_Internet_20_Link"> manualslib.de</text:a>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10.583333333333cm" svg:height="14.111111111111cm"><draw:image xlink:href="Pictures/8103d569cf12ee01bc27b6449222046c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47:42</meta:creation-date>
    <dc:creator>Generated</dc:creator>
    <dc:date>2026-08-16T04::47:42</dc:date>
    <dc:language>en-US</dc:language>
    <meta:editing-cycles>1</meta:editing-cycles>
    <meta:editing-duration>PT0S</meta:editing-duration>
    <dc:title>makerspace:maschinen:schwingschleifer</dc:title>
  </office:meta>
</office:document-meta>
</file>