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c187669d125582b40f4c907c8e07b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raeume"/><text:bookmark-start text:name="__RefHeading___raeume_1"/><text:bookmark-start text:name="raeume"/>Räume<text:bookmark-end text:name="__RefHeading___raeume_1"/><text:bookmark-end text:name="raeume"/></text:h>
      <text:p text:style-name="Text_20_body"><draw:frame draw:style-name="media" draw:name="0" text:anchor-type="as-char" draw:z-index="0" svg:width="5.2916666666667cm" style:rel-width="100%" svg:height="3.8663570691434cm" style:rel-height="scale"><draw:image xlink:href="Pictures/fc187669d125582b40f4c907c8e07b8e.png" xlink:type="simple" xlink:show="embed" xlink:actuate="onLoad"/></draw:frame></text:p>
      <text:p text:style-name="Text_20_body"><text:a xlink:type="simple" xlink:href="https://wiki.technikkultur-erfurt.de/makerspace:raeume:raumordnung:start" text:style-name="Internet_20_link" text:visited-style-name="Visited_20_Internet_20_Link">Raumordnung</text:a> </text:p>
      <text:p text:style-name="Text_20_body"><text:a xlink:type="simple" xlink:href="https://wiki.technikkultur-erfurt.de/makerspace:raeume:mehrzweckraum:start" text:style-name="Internet_20_link" text:visited-style-name="Visited_20_Internet_20_Link">Mehrzweckraum</text:a> </text:p>
      <text:p text:style-name="Text_20_body"><text:a xlink:type="simple" xlink:href="https://wiki.technikkultur-erfurt.de/makerspace:raeume:holzwerkstatt:start" text:style-name="Internet_20_link" text:visited-style-name="Visited_20_Internet_20_Link">Holzwerkstatt</text:a></text:p>
      <text:p text:style-name="Text_20_body"><text:a xlink:type="simple" xlink:href="https://wiki.technikkultur-erfurt.de/makerspace:raeume:metallwerkstatt:start" text:style-name="Internet_20_link" text:visited-style-name="Visited_20_Internet_20_Link">Metallwerkstatt</text:a></text:p>
      <text:p text:style-name="Text_20_body"><text:a xlink:type="simple" xlink:href="https://wiki.technikkultur-erfurt.de/makerspace:raeume:lager:start" text:style-name="Internet_20_link" text:visited-style-name="Visited_20_Internet_20_Link">Lag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6T07::41:15</meta:creation-date>
    <dc:creator>Generated</dc:creator>
    <dc:date>2026-08-16T07::41:15</dc:date>
    <dc:language>en-US</dc:language>
    <meta:editing-cycles>1</meta:editing-cycles>
    <meta:editing-duration>PT0S</meta:editing-duration>
    <dc:title>makerspace:raeume</dc:title>
  </office:meta>
</office:document-meta>
</file>