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kerspace:start"/><text:bookmark-start text:name="__RefHeading___willkommen_im_makerspace_1"/><text:bookmark-start text:name="willkommen_im_makerspace"/>Willkommen im Makerspace<text:bookmark-end text:name="__RefHeading___willkommen_im_makerspace_1"/><text:bookmark-end text:name="willkommen_im_makerspace"/></text:h>
      <text:p text:style-name="Text_20_body">Ersterwähnung der Initiative im Dezember 2015, erster Bezug der Räume in der Webergasse im Mai 2016. Aufnahme des Makerspace in den  <text:a xlink:type="simple" xlink:href="https://wiki.technikkultur-erfurt.de/verein:start" text:style-name="Internet_20_link" text:visited-style-name="Visited_20_Internet_20_Link">Verein für Technikkultur in Erfurt</text:a> seit Oktober 2016. Der Makerspace befindet sich im Moment eingelagert in den Kellerräumen des Krämerloft, nach der Sanierung und dem Ausbau der Kellerräume werden dann auf ca. 70m² Werkstätten und Maschinen als offene Werkstatt zur Verfügung stehen. Neue Vereinsmitglieder und Besucher sind immer gerne gesehen.</text:p>
      <text:h text:style-name="Heading_20_2" text:outline-level="2"><text:bookmark-start text:name="__RefHeading___wie_kann_man_uns_folgen_2"/><text:bookmark-start text:name="wie_kann_man_uns_folgen"/>Wie kann man uns folgen?<text:bookmark-end text:name="__RefHeading___wie_kann_man_uns_folgen_2"/><text:bookmark-end text:name="wie_kann_man_uns_folgen"/></text:h>
      <text:h text:style-name="Heading_20_4" text:outline-level="4"><text:bookmark-start text:name="__RefHeading___twitter_3"/><text:bookmark-start text:name="twitter"/>Twitter<text:bookmark-end text:name="__RefHeading___twitter_3"/><text:bookmark-end text:name="twitter"/></text:h>
      <text:p text:style-name="Text_20_body">Über <text:a xlink:type="simple" xlink:href="https://twitter.com/makerspace_ef" text:style-name="Internet_20_link" text:visited-style-name="Visited_20_Internet_20_Link">@makerspace_ef</text:a> werden hauptsächlich Neuigkeiten rund um den Makerspace veröffentlicht. Hier gibt es Veranstaltungsankündigungen und aktuelle Themen aus den Räumen des Makerspace. Gelegentlich werden auch Bilder und andere Themen bezogene Informationen veröffentlicht.</text:p>
      <text:h text:style-name="Heading_20_4" text:outline-level="4"><text:bookmark-start text:name="__RefHeading___instagram_4"/><text:bookmark-start text:name="instagram"/>Instagram<text:bookmark-end text:name="__RefHeading___instagram_4"/><text:bookmark-end text:name="instagram"/></text:h>
      <text:p text:style-name="Text_20_body">Über <text:a xlink:type="simple" xlink:href="https://www.instagram.com/makerspaceerfurt" text:style-name="Internet_20_link" text:visited-style-name="Visited_20_Internet_20_Link">makerspaceerfurt</text:a> werden Bilder und Geschichten von jedem veröffentlicht, der am Makerspace-Geschehen teilnehmen möchte.</text:p>
      <text:h text:style-name="Heading_20_4" text:outline-level="4"><text:bookmark-start text:name="__RefHeading___facebook_5"/><text:bookmark-start text:name="facebook"/>Facebook<text:bookmark-end text:name="__RefHeading___facebook_5"/><text:bookmark-end text:name="facebook"/></text:h>
      <text:p text:style-name="Text_20_body"><text:a xlink:type="simple" xlink:href="https://www.facebook.com/makerspaceerfurt/" text:style-name="Internet_20_link" text:visited-style-name="Visited_20_Internet_20_Link">makerspaceerfurt</text:a> dient zur Verbreitung von Neuigkeiten und Ankündigungen sowie als Kontaktmöglichkeit für fest im Facebook verwurzelte Interessenten.</text:p>
      <text:h text:style-name="Heading_20_4" text:outline-level="4"><text:bookmark-start text:name="__RefHeading___google_hangout_6"/><text:bookmark-start text:name="google_hangout"/>Google Hangout<text:bookmark-end text:name="__RefHeading___google_hangout_6"/><text:bookmark-end text:name="google_hangout"/></text:h>
      <text:p text:style-name="Text_20_body">Über den öffentlichen <text:a xlink:type="simple" xlink:href="https://hangouts.google.com/group/5c83PIuQvsldqdM03" text:style-name="Internet_20_link" text:visited-style-name="Visited_20_Internet_20_Link">Makerspace Hangout</text:a> könnt ihr direkt mit anderen Interessierten in Kontakt treten und mit diesen austauschen.</text:p>
      <text:h text:style-name="Heading_20_2" text:outline-level="2"><text:bookmark-start text:name="__RefHeading___infrastruktur_7"/><text:bookmark-start text:name="infrastruktur"/>Infrastruktur<text:bookmark-end text:name="__RefHeading___infrastruktur_7"/><text:bookmark-end text:name="infrastruktur"/></text:h>
      <text:p text:style-name="Text_20_body">In unseren neuen Räumlichkeiten muss eine entsprechende Infrastruktur geschaffen werden.</text:p>
      <text:p text:style-name="Text_20_body"><text:a xlink:type="simple" xlink:href="https://wiki.technikkultur-erfurt.de/makerspace:intrastruktur:elektroinstallation:start" text:style-name="Internet_20_link" text:visited-style-name="Visited_20_Internet_20_Link">Elektroinstallation</text:a></text:p>
      <text:p text:style-name="Text_20_body"><text:a xlink:type="simple" xlink:href="https://wiki.technikkultur-erfurt.de/makerspace:intrastruktur:druckluft:start" text:style-name="Internet_20_link" text:visited-style-name="Visited_20_Internet_20_Link">Druckluft</text:a></text:p>
      <text:p text:style-name="Text_20_body"><text:a xlink:type="simple" xlink:href="https://wiki.technikkultur-erfurt.de/makerspace:intrastruktur:lueftung:start" text:style-name="Internet_20_link" text:visited-style-name="Visited_20_Internet_20_Link">Lueftung</text:a></text:p>
      <text:p text:style-name="Text_20_body"><text:a xlink:type="simple" xlink:href="https://wiki.technikkultur-erfurt.de/makerspace:intrastruktur:ordnungssystem:start" text:style-name="Internet_20_link" text:visited-style-name="Visited_20_Internet_20_Link">Ordnungssystem</text:a></text:p>
      <text:h text:style-name="Heading_20_2" text:outline-level="2"><text:bookmark-start text:name="__RefHeading___raeume_8"/><text:bookmark-start text:name="raeume"/>Räume<text:bookmark-end text:name="__RefHeading___raeume_8"/><text:bookmark-end text:name="raeume"/></text:h>
      <text:p text:style-name="Text_20_body"><text:a xlink:type="simple" xlink:href="https://wiki.technikkultur-erfurt.de/makerspace:raeume:multifunktionsraum:start" text:style-name="Internet_20_link" text:visited-style-name="Visited_20_Internet_20_Link">Multifunktionsraum</text:a> </text:p>
      <text:p text:style-name="Text_20_body"><text:a xlink:type="simple" xlink:href="https://wiki.technikkultur-erfurt.de/makerspace:raeume:holzwerkstatt:start" text:style-name="Internet_20_link" text:visited-style-name="Visited_20_Internet_20_Link">Holzwerkstatt</text:a></text:p>
      <text:p text:style-name="Text_20_body"><text:a xlink:type="simple" xlink:href="https://wiki.technikkultur-erfurt.de/makerspace:raeume:metallwerkstatt:start" text:style-name="Internet_20_link" text:visited-style-name="Visited_20_Internet_20_Link">Metallwerkstatt</text:a></text:p>
      <text:p text:style-name="Text_20_body"><text:a xlink:type="simple" xlink:href="https://wiki.technikkultur-erfurt.de/makerspace:raeume:lager:start" text:style-name="Internet_20_link" text:visited-style-name="Visited_20_Internet_20_Link">Lager</text:a></text:p>
      <text:h text:style-name="Heading_20_2" text:outline-level="2"><text:bookmark-start text:name="__RefHeading___maschinen_9"/><text:bookmark-start text:name="maschinen"/>Maschinen<text:bookmark-end text:name="__RefHeading___maschinen_9"/><text:bookmark-end text:name="maschinen"/></text:h>
      <text:p text:style-name="Text_20_body"><text:a xlink:type="simple" xlink:href="https://wiki.technikkultur-erfurt.de/makerspace:maschinen:3d-drucker:start" text:style-name="Internet_20_link" text:visited-style-name="Visited_20_Internet_20_Link">3D-Drucker</text:a> </text:p>
      <text:p text:style-name="Text_20_body"><text:a xlink:type="simple" xlink:href="https://wiki.technikkultur-erfurt.de/makerspace:maschinen:kompressor:start" text:style-name="Internet_20_link" text:visited-style-name="Visited_20_Internet_20_Link">kompressor</text:a> </text:p>
      <text:p text:style-name="Text_20_body"><text:a xlink:type="simple" xlink:href="https://wiki.technikkultur-erfurt.de/makerspace:maschinen:staenderbohrmaschine:start" text:style-name="Internet_20_link" text:visited-style-name="Visited_20_Internet_20_Link">Ständerbohrmaschine</text:a> </text:p>
      <text:p text:style-name="Text_20_body"><text:a xlink:type="simple" xlink:href="https://wiki.technikkultur-erfurt.de/makerspace:maschinen:tischkreissaege:start" text:style-name="Internet_20_link" text:visited-style-name="Visited_20_Internet_20_Link">Tischkreissäge</text:a> </text:p>
      <text:h text:style-name="Heading_20_2" text:outline-level="2"><text:bookmark-start text:name="__RefHeading___workshops_10"/><text:bookmark-start text:name="workshops"/>Workshops<text:bookmark-end text:name="__RefHeading___workshops_10"/><text:bookmark-end text:name="workshops"/></text:h>
      <text:p text:style-name="Text_20_body"><text:a xlink:type="simple" xlink:href="https://wiki.technikkultur-erfurt.de/makerspace:workshop:3d-drucker-bauen:start" text:style-name="Internet_20_link" text:visited-style-name="Visited_20_Internet_20_Link">3d-drucker-bauen</text:a></text:p>
      <text:p text:style-name="Text_20_body"><text:a xlink:type="simple" xlink:href="https://wiki.technikkultur-erfurt.de/makerspace:workshop:papierkunst:start" text:style-name="Internet_20_link" text:visited-style-name="Visited_20_Internet_20_Link">Papierkuns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4::31:57</meta:creation-date>
    <dc:creator>Generated</dc:creator>
    <dc:date>2026-08-15T14::31:57</dc:date>
    <dc:language>en-US</dc:language>
    <meta:editing-cycles>1</meta:editing-cycles>
    <meta:editing-duration>PT0S</meta:editing-duration>
    <dc:title>makerspace:start</dc:title>
  </office:meta>
</office:document-meta>
</file>