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d54acd42f1a7dc147d3d3c47ca5b61.jpg"/>
  <manifest:file-entry manifest:media-type="image/jpeg" manifest:full-path="Pictures/d6d6c355db7d105d53858ddb991821bc.jpg"/>
  <manifest:file-entry manifest:media-type="image/jpeg" manifest:full-path="Pictures/57888e71cf4f70bdffe130a9b1402e24.jpg"/>
  <manifest:file-entry manifest:media-type="image/jpeg" manifest:full-path="Pictures/dcfdd337c7d18fd08bb15f3bd04a10a5.jpg"/>
  <manifest:file-entry manifest:media-type="image/jpeg" manifest:full-path="Pictures/34be5a93e55aa9fbb06cac5690e07397.jpg"/>
  <manifest:file-entry manifest:media-type="image/png" manifest:full-path="Pictures/cfe2809e2201f20c9f6417ee1283c60a.png"/>
  <manifest:file-entry manifest:media-type="image/jpeg" manifest:full-path="Pictures/d1bed05ce0a6323d019b6eecf049be89.jpg"/>
  <manifest:file-entry manifest:media-type="image/jpeg" manifest:full-path="Pictures/d0e19be31d330a22dbb1f8b98a8f9a8c.jpg"/>
  <manifest:file-entry manifest:media-type="image/jpeg" manifest:full-path="Pictures/583f8cfdf39c35e94f72dafb45afb3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werkzeuge:auflistung:start"/><text:bookmark-start text:name="__RefHeading___auflistung_der_vorhanden_hand-_werkzeuge_1"/><text:bookmark-start text:name="auflistung_der_vorhanden_hand-_werkzeuge"/>Auflistung der vorhanden (Hand-)Werkzeuge<text:bookmark-end text:name="__RefHeading___auflistung_der_vorhanden_hand-_werkzeuge_1"/><text:bookmark-end text:name="auflistung_der_vorhanden_hand-_werkzeuge"/></text:h>
      <text:p text:style-name="Text_20_body">Hier eine (noch unvollständige) Liste der Werkzeuge des Makerspac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erkstatt        </text:p>
          </table:table-cell>
          <table:table-cell office:value-type="string" table:style-name="tableheader">
            <text:p text:style-name="Table_20_Heading"> Werkzeug                         </text:p>
          </table:table-cell>
          <table:table-cell office:value-type="string" table:style-name="tableheader">
            <text:p text:style-name="Table_20_Heading"> Besitzer   </text:p>
          </table:table-cell>
          <table:table-cell office:value-type="string" table:style-name="tableheader">
            <text:p text:style-name="Table_20_Heading"> Ort wo das Werkzeug wohnt              </text:p>
          </table:table-cell>
          <table:table-cell office:value-type="string" table:style-name="tablecell">
            <text:p text:style-name="tablealignleft"> Bild                                                               </text:p>
          </table:table-cell>
          <table:table-cell office:value-type="string" table:style-name="tablecell">
            <text:p text:style-name="tablealignleft"> Kann weg?   </text:p>
          </table:table-cell>
          <table:table-cell office:value-type="string" table:style-name="tablecell">
            <text:p text:style-name="tablealignleft"> Muss bleiben!  </text:p>
          </table:table-cell>
        </table:table-row>
        <table:table-row>
          <table:table-cell office:value-type="string" table:style-name="tablecell">
            <text:p text:style-name="tablealignleft"> Holzwerkstatt    </text:p>
          </table:table-cell>
          <table:table-cell office:value-type="string" table:style-name="tablecell">
            <text:p text:style-name="tablealignleft"> Fuchsschwanz (Säge)              </text:p>
          </table:table-cell>
          <table:table-cell office:value-type="string" table:style-name="tablecell">
            <text:p text:style-name="tablealignleft"> lionellvp  </text:p>
          </table:table-cell>
          <table:table-cell office:value-type="string" table:style-name="tablecell">
            <text:p text:style-name="tablealignleft"> Werkzeugwand 2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Lötstation grau                  </text:p>
          </table:table-cell>
          <table:table-cell office:value-type="string" table:style-name="tablecell">
            <text:p text:style-name="tablealignleft"> gafu       </text:p>
          </table:table-cell>
          <table:table-cell office:value-type="string" table:style-name="tablecell">
            <text:p text:style-name="tablealignleft"> Auf dem löttisch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Lötstationen weitere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Schubladenschrank rechts vom Lötplatz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HeißluftLötstation 858D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Auf dem löttisch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elektrisch beheizte Entlötpumpe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Schubladenschrank rechts vom Lötplatz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grünes Multimeter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Schubladenschrank rechts vom Lötplatz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gelbes Multimeter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Schubladenschrank rechts vom Lötplatz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Bauteiletester                   </text:p>
          </table:table-cell>
          <table:table-cell office:value-type="string" table:style-name="tablecell">
            <text:p text:style-name="tablealignleft"> gafu       </text:p>
          </table:table-cell>
          <table:table-cell office:value-type="string" table:style-name="tablecell">
            <text:p text:style-name="tablealignleft"> Schubladenschrank rechts vom Lötplatz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Frequenzgenerator                </text:p>
          </table:table-cell>
          <table:table-cell office:value-type="string" table:style-name="tablecell">
            <text:p text:style-name="tablealignleft"> gafu       </text:p>
          </table:table-cell>
          <table:table-cell office:value-type="string" table:style-name="tablecell">
            <text:p text:style-name="tablealignleft"> Schubladenschrank rechts vom Lötplatz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40x Klapplupe                    </text:p>
          </table:table-cell>
          <table:table-cell office:value-type="string" table:style-name="tablecell">
            <text:p text:style-name="tablealignleft"> gafu       </text:p>
          </table:table-cell>
          <table:table-cell office:value-type="string" table:style-name="tablecell">
            <text:p text:style-name="tablealignleft"> Lötplatz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ötplatz         </text:p>
          </table:table-cell>
          <table:table-cell office:value-type="string" table:style-name="tablecell">
            <text:p text:style-name="tablealignleft"> „Dritte Hand“ Löthilfe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Lötplatz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Schweißhelm 1    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2.6458333333333cm" style:rel-width="100%" svg:height="1.984375cm" style:rel-height="scale"><draw:image xlink:href="Pictures/4ad54acd42f1a7dc147d3d3c47ca5b61.jpg" xlink:type="simple" xlink:show="embed" xlink:actuate="onLoad"/></draw:frame>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Schweißhelm 2    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2.6458333333333cm" style:rel-width="100%" svg:height="3.5277777777778cm" style:rel-height="scale"><draw:image xlink:href="Pictures/d6d6c355db7d105d53858ddb991821bc.jpg" xlink:type="simple" xlink:show="embed" xlink:actuate="onLoad"/></draw:frame>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Schweißhandschuhe 1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2.6458333333333cm" style:rel-width="100%" svg:height="3.5277777777778cm" style:rel-height="scale"><draw:image xlink:href="Pictures/57888e71cf4f70bdffe130a9b1402e2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Schweißhandschuhe 2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2.6458333333333cm" style:rel-width="100%" svg:height="3.5277777777778cm" style:rel-height="scale"><draw:image xlink:href="Pictures/dcfdd337c7d18fd08bb15f3bd04a10a5.jpg" xlink:type="simple" xlink:show="embed" xlink:actuate="onLoad"/></draw:frame>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Klappschweißhelm1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4" text:anchor-type="as-char" draw:z-index="4" svg:width="2.6458333333333cm" style:rel-width="100%" svg:height="3.5277777777778cm" style:rel-height="scale"><draw:image xlink:href="Pictures/34be5a93e55aa9fbb06cac5690e07397.jpg" xlink:type="simple" xlink:show="embed" xlink:actuate="onLoad"/></draw:frame>    </text:p>
          </table:table-cell>
          <table:table-cell office:value-type="string" table:style-name="tablecell">
            <text:p text:style-name="tablealignleft"> gleissala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Klappschweißhelm2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2.6458333333333cm" style:rel-width="100%" svg:height="1.984375cm" style:rel-height="scale"><draw:image xlink:href="Pictures/cfe2809e2201f20c9f6417ee1283c60a.png" xlink:type="simple" xlink:show="embed" xlink:actuate="onLoad"/></draw:frame>     </text:p>
          </table:table-cell>
          <table:table-cell office:value-type="string" table:style-name="tablecell">
            <text:p text:style-name="tablealignleft"> gleissala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Schweißmantel    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6" text:anchor-type="as-char" draw:z-index="6" svg:width="2.6458333333333cm" style:rel-width="100%" svg:height="3.5277777777778cm" style:rel-height="scale"><draw:image xlink:href="Pictures/d1bed05ce0a6323d019b6eecf049be89.jp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Schweißstiefel Gr. 47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2.6458333333333cm" style:rel-width="100%" svg:height="3.5277777777778cm" style:rel-height="scale"><draw:image xlink:href="Pictures/d0e19be31d330a22dbb1f8b98a8f9a8c.jp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tallwerkstatt  </text:p>
          </table:table-cell>
          <table:table-cell office:value-type="string" table:style-name="tablecell">
            <text:p text:style-name="tablealignleft"> Bohrer Gelb                      </text:p>
          </table:table-cell>
          <table:table-cell office:value-type="string" table:style-name="tablecell">
            <text:p text:style-name="tablealignleft"> Verein     </text:p>
          </table:table-cell>
          <table:table-cell office:value-type="string" table:style-name="tablecell">
            <text:p text:style-name="tablealignleft"> Metallwerkstatt                        </text:p>
          </table:table-cell>
          <table:table-cell office:value-type="string" table:style-name="tablecell">
            <text:p text:style-name="tablealignleft"> <draw:frame draw:style-name="media" draw:name="8" text:anchor-type="as-char" draw:z-index="8" svg:width="2.6458333333333cm" style:rel-width="100%" svg:height="3.5277777777778cm" style:rel-height="scale"><draw:image xlink:href="Pictures/583f8cfdf39c35e94f72dafb45afb309.jpg" xlink:type="simple" xlink:show="embed" xlink:actuate="onLoad"/></draw:frame>            </text:p>
          </table:table-cell>
          <table:table-cell office:value-type="string" table:style-name="tablecell">
            <text:p text:style-name="tablealignleft"> gleissalat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00::39:04</meta:creation-date>
    <dc:creator>Generated</dc:creator>
    <dc:date>2026-08-18T00::39:04</dc:date>
    <dc:language>en-US</dc:language>
    <meta:editing-cycles>1</meta:editing-cycles>
    <meta:editing-duration>PT0S</meta:editing-duration>
    <dc:title>makerspace:werkzeuge:auflistung:start</dc:title>
  </office:meta>
</office:document-meta>
</file>