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2c8711240157a0b3a47d8101dfa79e1.jpeg"/>
  <manifest:file-entry manifest:media-type="image/jpeg" manifest:full-path="Pictures/40ff827cc33665af1812b90304d41b3c.jpg"/>
  <manifest:file-entry manifest:media-type="image/jpeg" manifest:full-path="Pictures/27f1d38b6d11238022008a491d9e73ce.jpeg"/>
  <manifest:file-entry manifest:media-type="image/jpeg" manifest:full-path="Pictures/e159f89721d0c69febfada613feb7646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co2anzeiger:start"/><text:bookmark-start text:name="__RefHeading___co2_anzeiger_1"/><text:bookmark-start text:name="co2_anzeiger"/>CO2 Anzeiger<text:bookmark-end text:name="__RefHeading___co2_anzeiger_1"/><text:bookmark-end text:name="co2_anzeiger"/></text:h>
      <text:p text:style-name="Text_20_body"><draw:frame draw:style-name="media" draw:name="0" text:anchor-type="as-char" draw:z-index="0" svg:width="5.2916666666667cm" style:rel-width="100%" svg:height="3.96875cm" style:rel-height="scale"><draw:image xlink:href="Pictures/a2c8711240157a0b3a47d8101dfa79e1.jpeg" xlink:type="simple" xlink:show="embed" xlink:actuate="onLoad"/></draw:frame></text:p>
      <text:p text:style-name="Text_20_body">Hier sind die zwei Horizontal Varianten mit Servo Motor.</text:p>
      <text:p text:style-name="Text_20_body"><draw:frame draw:style-name="media" draw:name="1" text:anchor-type="as-char" draw:z-index="1" svg:width="5.2916666666667cm" style:rel-width="100%" svg:height="3.7456452889945cm" style:rel-height="scale"><draw:image xlink:href="Pictures/40ff827cc33665af1812b90304d41b3c.jpg" xlink:type="simple" xlink:show="embed" xlink:actuate="onLoad"/></draw:frame></text:p>
      <text:p text:style-name="Text_20_body">Schaltplan zum Servo inklusive 8 Fach LED Anzeige</text:p>
      <text:p text:style-name="Text_20_body">Am Anfang wurde die Einfache Variante mit nur LED entwickelt</text:p>
      <text:p text:style-name="Text_20_body"><draw:frame draw:style-name="media" draw:name="2" text:anchor-type="as-char" draw:z-index="2" svg:width="5.2916666666667cm" style:rel-width="100%" svg:height="7.0555555555556cm" style:rel-height="scale"><draw:image xlink:href="Pictures/27f1d38b6d11238022008a491d9e73ce.jpeg" xlink:type="simple" xlink:show="embed" xlink:actuate="onLoad"/></draw:frame></text:p>
      <text:p text:style-name="Text_20_body">Und letztlich in einem schicken Gehäuse untergebracht</text:p>
      <text:p text:style-name="Text_20_body"><draw:frame draw:style-name="media" draw:name="3" text:anchor-type="as-char" draw:z-index="3" svg:width="5.2916666666667cm" style:rel-width="100%" svg:height="7.0555555555556cm" style:rel-height="scale"><draw:image xlink:href="Pictures/e159f89721d0c69febfada613feb7646.jpeg" xlink:type="simple" xlink:show="embed" xlink:actuate="onLoad"/></draw:frame></text:p>
      <text:p text:style-name="Text_20_body">Ein Wenig Code zur Zeiger LED Variante: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ode folgt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3::19:50</meta:creation-date>
    <dc:creator>Generated</dc:creator>
    <dc:date>2026-08-15T03::19:50</dc:date>
    <dc:language>en-US</dc:language>
    <meta:editing-cycles>1</meta:editing-cycles>
    <meta:editing-duration>PT0S</meta:editing-duration>
    <dc:title>projekte:co2anzeiger:start</dc:title>
  </office:meta>
</office:document-meta>
</file>