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c08b5ad2c6a083452b1476ebe046004.jpg"/>
  <manifest:file-entry manifest:media-type="image/jpeg" manifest:full-path="Pictures/3c2f99b4dda2ce4d8310a2d52d5e576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kte:fluchtdisplay:start"/>**FluchtDisplay im Bytespeicher **
<draw:frame draw:style-name="medialeft" draw:name="0" text:anchor-type="paragraph" draw:z-index="0" svg:width="5.2916666666667cm" style:rel-width="100%" svg:height="3.0049484364604cm" style:rel-height="scale"><draw:image xlink:href="Pictures/8c08b5ad2c6a083452b1476ebe046004.jpg" xlink:type="simple" xlink:show="embed" xlink:actuate="onLoad"/></draw:frame></text:p>
      <text:p text:style-name="Text_20_body">Nach dem mich im Elektro Schrott dieses FluchtDisplay angelächelt hat, musste ich es einfach Wiederbeleben.
Die Idee war eine vorhandene 8×32 LED DotMatrix einzubauen und per wlan anzusteuern.</text:p>
      <text:p text:style-name="Text_20_body">Bauteile:</text:p>
      <text:list text:style-name="List_20_1" text:continue-numbering="false">
        <text:list-item>
          <text:p text:style-name="List_20_1_Content_First"> alte Fluchtweg-Lampe</text:p>
        </text:list-item>
        <text:list-item>
          <text:p text:style-name="List_20_1_Content"> 8×32 DOT Matrix LED</text:p>
        </text:list-item>
        <text:list-item>
          <text:p text:style-name="List_20_1_Content"> Lolin NodeMcu</text:p>
        </text:list-item>
        <text:list-item>
          <text:p text:style-name="List_20_1_Content"> Kabel</text:p>
        </text:list-item>
        <text:list-item>
          <text:p text:style-name="List_20_1_Content"> 2x 3,7VLi Akku (alter Laptop Akku)</text:p>
        </text:list-item>
        <text:list-item>
          <text:p text:style-name="List_20_1_Content_Last"> Laderegler</text:p>
        </text:list-item>
      </text:list>
      <text:p text:style-name="Text_20_body"><draw:frame draw:style-name="medialeft" draw:name="1" text:anchor-type="paragraph" draw:z-index="1" svg:width="5.2916666666667cm" style:rel-width="100%" svg:height="5.2916666666667cm" style:rel-height="scale"><draw:image xlink:href="Pictures/3c2f99b4dda2ce4d8310a2d52d5e576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8::08:04</meta:creation-date>
    <dc:creator>Generated</dc:creator>
    <dc:date>2026-08-15T18::08:04</dc:date>
    <dc:language>en-US</dc:language>
    <meta:editing-cycles>1</meta:editing-cycles>
    <meta:editing-duration>PT0S</meta:editing-duration>
    <dc:title>projekte:fluchtdisplay:start</dc:title>
  </office:meta>
</office:document-meta>
</file>