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7b486825077b61c3ba690291a7df8f.jpg"/>
  <manifest:file-entry manifest:media-type="image/jpeg" manifest:full-path="Pictures/d64fb421a4fb915d887acb383a12e709.jpg"/>
  <manifest:file-entry manifest:media-type="image/jpeg" manifest:full-path="Pictures/b230b5e69f8b19cf2e975a7113299863.jpg"/>
  <manifest:file-entry manifest:media-type="image/jpeg" manifest:full-path="Pictures/8981847708e75bbe2a68b1a0e90a77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jekte:howtouselogikpruefer"/><text:bookmark-start text:name="__RefHeading___wie_sieht_der_logik-pruefer_aus_1"/><text:bookmark-start text:name="wie_sieht_der_logik-pruefer_aus"/>Wie sieht der Logik-Prüfer aus?<text:bookmark-end text:name="__RefHeading___wie_sieht_der_logik-pruefer_aus_1"/><text:bookmark-end text:name="wie_sieht_der_logik-pruefer_aus"/></text:h>
      <text:p text:style-name="Text_20_body"><draw:frame draw:style-name="mediacenter" draw:name="0" text:anchor-type="paragraph" draw:z-index="0" svg:width="7.9375cm" style:rel-width="100%" svg:height="10.583333333333cm" style:rel-height="scale"><draw:image xlink:href="Pictures/5a7b486825077b61c3ba690291a7df8f.jpg" xlink:type="simple" xlink:show="embed" xlink:actuate="onLoad"/></draw:frame></text:p>
      <text:h text:style-name="Heading_20_3" text:outline-level="3"><text:bookmark-start text:name="__RefHeading___was_kann_ich_damit_machen_2"/><text:bookmark-start text:name="was_kann_ich_damit_machen"/>Was kann ich damit machen?<text:bookmark-end text:name="__RefHeading___was_kann_ich_damit_machen_2"/><text:bookmark-end text:name="was_kann_ich_damit_machen"/></text:h>
      <text:p text:style-name="Text_20_body">Mit einem Logik-Prüfer kann geprüft werden ob an einem Eingang High,Low oder Undefined anliegt</text:p>
      <text:h text:style-name="Heading_20_4" text:outline-level="4"><text:bookmark-start text:name="__RefHeading___wie_sieht_high_aus_3"/><text:bookmark-start text:name="wie_sieht_high_aus"/>Wie sieht High aus?<text:bookmark-end text:name="__RefHeading___wie_sieht_high_aus_3"/><text:bookmark-end text:name="wie_sieht_high_aus"/></text:h>
      <text:p text:style-name="Text_20_body"><draw:frame draw:style-name="mediacenter" draw:name="1" text:anchor-type="paragraph" draw:z-index="1" svg:width="7.9375cm" style:rel-width="100%" svg:height="10.583333333333cm" style:rel-height="scale"><draw:image xlink:href="Pictures/d64fb421a4fb915d887acb383a12e709.jpg" xlink:type="simple" xlink:show="embed" xlink:actuate="onLoad"/></draw:frame></text:p>
      <text:h text:style-name="Heading_20_4" text:outline-level="4"><text:bookmark-start text:name="__RefHeading___wie_sieht_undefined_aus_4"/><text:bookmark-start text:name="wie_sieht_undefined_aus"/>Wie sieht Undefined aus?<text:bookmark-end text:name="__RefHeading___wie_sieht_undefined_aus_4"/><text:bookmark-end text:name="wie_sieht_undefined_aus"/></text:h>
      <text:p text:style-name="Text_20_body"><draw:frame draw:style-name="mediacenter" draw:name="2" text:anchor-type="paragraph" draw:z-index="2" svg:width="7.9375cm" style:rel-width="100%" svg:height="10.583333333333cm" style:rel-height="scale"><draw:image xlink:href="Pictures/b230b5e69f8b19cf2e975a7113299863.jpg" xlink:type="simple" xlink:show="embed" xlink:actuate="onLoad"/></draw:frame></text:p>
      <text:h text:style-name="Heading_20_4" text:outline-level="4"><text:bookmark-start text:name="__RefHeading___wie_sieht_low_aus_5"/><text:bookmark-start text:name="wie_sieht_low_aus"/>Wie sieht Low aus?<text:bookmark-end text:name="__RefHeading___wie_sieht_low_aus_5"/><text:bookmark-end text:name="wie_sieht_low_aus"/></text:h>
      <text:p text:style-name="Text_20_body"><draw:frame draw:style-name="mediacenter" draw:name="3" text:anchor-type="paragraph" draw:z-index="3" svg:width="7.9375cm" style:rel-width="100%" svg:height="10.583333333333cm" style:rel-height="scale"><draw:image xlink:href="Pictures/8981847708e75bbe2a68b1a0e90a77d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33:07</meta:creation-date>
    <dc:creator>Generated</dc:creator>
    <dc:date>2026-08-15T14::33:07</dc:date>
    <dc:language>en-US</dc:language>
    <meta:editing-cycles>1</meta:editing-cycles>
    <meta:editing-duration>PT0S</meta:editing-duration>
    <dc:title>projekte:howtouselogikpruefer</dc:title>
  </office:meta>
</office:document-meta>
</file>