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e99773dd18992d45d0fc5e6dd6df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quadrocopter:nighthawk250"/><text:bookmark-start text:name="__RefHeading___modelluebersicht_1"/><text:bookmark-start text:name="modelluebersicht"/>Modellübersicht<text:bookmark-end text:name="__RefHeading___modelluebersicht_1"/><text:bookmark-end text:name="modelluebersicht"/></text:h>
      <text:p text:style-name="Text_20_body">250 Quadcopter Frame Kit Pure Carbon Fiber (1 set) ( Theree color:Random)
6030 Carbon fiber propellers 2 pairs (CW+CCW)
MT2204-2300KV (2pcs CW and 2pcs CCW)
Simon ESC 12A(4pcs)
CC3D flight controller (1pcs)</text:p>
      <text:h text:style-name="Heading_20_1" text:outline-level="1"><text:bookmark-start text:name="__RefHeading___frame_2"/><text:bookmark-start text:name="frame"/>Frame<text:bookmark-end text:name="__RefHeading___frame_2"/><text:bookmark-end text:name="frame"/></text:h>
      <text:p text:style-name="Text_20_body"><draw:frame draw:style-name="media" draw:name="0" text:anchor-type="as-char" draw:z-index="0" svg:width="17.991666666667cm" style:rel-width="100%" svg:height="26.51125cm" style:rel-height="scale"><draw:image xlink:href="Pictures/26e99773dd18992d45d0fc5e6dd6dfe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11:04</meta:creation-date>
    <dc:creator>Generated</dc:creator>
    <dc:date>2026-08-15T15::11:04</dc:date>
    <dc:language>en-US</dc:language>
    <meta:editing-cycles>1</meta:editing-cycles>
    <meta:editing-duration>PT0S</meta:editing-duration>
    <dc:title>projekte:quadrocopter:nighthawk250</dc:title>
  </office:meta>
</office:document-meta>
</file>