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kte:solarrouter"/><text:bookmark-start text:name="__RefHeading___solar_router_projekt_1"/><text:bookmark-start text:name="solar_router_projekt"/>Solar Router Projekt<text:bookmark-end text:name="__RefHeading___solar_router_projekt_1"/><text:bookmark-end text:name="solar_router_projekt"/></text:h>
      <text:p text:style-name="Text_20_body">Projekt wird von <text:a xlink:type="simple" xlink:href="https://wiki.technikkultur-erfurt.de/user:petrk" text:style-name="Internet_20_link" text:visited-style-name="Visited_20_Internet_20_Link">Petrk</text:a> geführt.</text:p>
      <text:h text:style-name="Heading_20_3" text:outline-level="3"><text:bookmark-start text:name="__RefHeading___grundlage_2"/><text:bookmark-start text:name="grundlage"/>Grundlage<text:bookmark-end text:name="__RefHeading___grundlage_2"/><text:bookmark-end text:name="grundlage"/></text:h>
      <text:p text:style-name="Text_20_body">Da darüber schon länger Gedanken ausgetauscht worden sind, hab ich mich dazu entschieden diese Arbeit zu beginnen,
um eventuell für weitere Projekte bezüglich des Solar Routers eine Grundlage zu bilden.</text:p>
      <text:h text:style-name="Heading_20_3" text:outline-level="3"><text:bookmark-start text:name="__RefHeading___idee_3"/><text:bookmark-start text:name="idee"/>Idee<text:bookmark-end text:name="__RefHeading___idee_3"/><text:bookmark-end text:name="idee"/></text:h>
      <text:p text:style-name="Text_20_body">Meine Idee zum Solar Router war, das man eine autarke Internetverbindung, hat auch wenn mal der Strom ausfällt.
Dieser Gedanke wurde beim letzten Stromausfall am 26.01.2015 bei mir erneut entfacht um zumindest in solchen Fällen,
wenn sogar Katastrophenfällen eine stabile Netzanbindung zu haben.</text:p>
      <text:p text:style-name="Text_20_body">Die Grundlagen hierzu soll mit diesem Projekt gelegt werden um ein Proof-Of-Concept zu erstellen.
Es ist <text:span text:style-name="Strong_20_Emphasis">nicht</text:span> das Ziel eine 24 stündige Energie Bereitstellung zu ermöglichen.
Das Ziel ist einen Router mit einer Solarzelle zu betreiben und gleichzeitig langsam einen Akku aufzuladen, damit dann Zeitweise Nachts auch eine Internetverbindung möglich ist.</text:p>
      <text:p text:style-name="Text_20_body"><text:span text:style-name="Emphasis"><text:span text:style-name="Strong_20_Emphasis">Achtung dieses Projekt ist derzeit im Zustand der Restrukturierung da es sich aufgrund von Effizienzgründen alles
ändern wird</text:span></text:span></text:p>
      <text:p text:style-name="Text_20_body">Solarmodul 12V / 50W</text:p>
      <text:p text:style-name="Text_20_body">Als Akku wird ein Blei Gel Akku mit 12V und einer Kapazität von 10Ah verwendet</text:p>
      <text:p text:style-name="Text_20_body">Zurzeit wird noch auf eine Genehmigung für den geplanten Aufbau Ort gewart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9::06:43</meta:creation-date>
    <dc:creator>Generated</dc:creator>
    <dc:date>2026-08-15T19::06:43</dc:date>
    <dc:language>en-US</dc:language>
    <meta:editing-cycles>1</meta:editing-cycles>
    <meta:editing-duration>PT0S</meta:editing-duration>
    <dc:title>projekte:solarrouter</dc:title>
  </office:meta>
</office:document-meta>
</file>