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virtualpinballcabinet:anleitung"/><text:bookmark-start text:name="__RefHeading___anleitung_flipperautomat_1"/><text:bookmark-start text:name="anleitung_flipperautomat"/>Anleitung Flipperautomat<text:bookmark-end text:name="__RefHeading___anleitung_flipperautomat_1"/><text:bookmark-end text:name="anleitung_flipperautomat"/></text:h>
      <text:h text:style-name="Heading_20_2" text:outline-level="2"><text:bookmark-start text:name="__RefHeading___anschalten_2"/><text:bookmark-start text:name="anschalten"/>Anschalten<text:bookmark-end text:name="__RefHeading___anschalten_2"/><text:bookmark-end text:name="anschalten"/></text:h>
      <text:list text:style-name="Numbering_20_1" text:continue-numbering="false">
        <text:list-item>
          <text:p text:style-name="Numbering_20_1_Content_First"> Sicherstellen, dass das Stromkabel eingesteckt und die Verteilsteckdose hinten eingeschaltet ist.</text:p>
        </text:list-item>
        <text:list-item>
          <text:p text:style-name="Numbering_20_1_Content"> Beide Monitore einschalten</text:p>
        </text:list-item>
        <text:list-item>
          <text:p text:style-name="Numbering_20_1_Content"> Flipper am Taster unter dem Tisch anschalten. (Nicht in die Belüftung des Netzteils greifen!)</text:p>
        </text:list-item>
        <text:list-item>
          <text:p text:style-name="Numbering_20_1_Content_Last"> System booten lassen, ggfs. Warnungen mittels Tastatur (Enter) bestätigen.</text:p>
        </text:list-item>
      </text:list>
      <text:h text:style-name="Heading_20_1" text:outline-level="1"><text:bookmark-start text:name="__RefHeading___tisch_auswaehlen_3"/><text:bookmark-start text:name="tisch_auswaehlen"/>Tisch auswählen<text:bookmark-end text:name="__RefHeading___tisch_auswaehlen_3"/><text:bookmark-end text:name="tisch_auswaehlen"/></text:h>
      <text:list text:style-name="Numbering_20_1" text:continue-numbering="false">
        <text:list-item>
          <text:p text:style-name="Numbering_20_1_Content_First"> Mittels Analogstick rechts des Kontrollers den Spieletyp wählen: „Virtual Pinball“ und mit 'X' bestätigen</text:p>
        </text:list-item>
        <text:list-item>
          <text:p text:style-name="Numbering_20_1_Content"> Mittels Analogstick rechts den Tisch wählen und mit 'X' bestätigen</text:p>
        </text:list-item>
        <text:list-item>
          <text:p text:style-name="Numbering_20_1_Content_Last">  * Momentan sind nur wenige der angezeigte Tische spielbar (erkennbar hauptsächlich an vorhandenen Vorschaubildern und/oder Namen ohne Sonderzeichen)</text:p>
        </text:list-item>
      </text:list>
      <text:h text:style-name="Heading_20_1" text:outline-level="1"><text:bookmark-start text:name="__RefHeading___tisch_spielen_4"/><text:bookmark-start text:name="tisch_spielen"/>Tisch spielen<text:bookmark-end text:name="__RefHeading___tisch_spielen_4"/><text:bookmark-end text:name="tisch_spielen"/></text:h>
      <text:list text:style-name="List_20_1" text:continue-numbering="false">
        <text:list-item>
          <text:p text:style-name="List_20_1_Content_First"> Zuerst virtuelle „Münzen“ einwerfen mittels 'Select' auf dem Gamepad</text:p>
        </text:list-item>
        <text:list-item>
          <text:p text:style-name="List_20_1_Content"> Spiel starten mit 'Start'</text:p>
        </text:list-item>
        <text:list-item>
          <text:p text:style-name="List_20_1_Content"> Ball einschiessen mit 'X'</text:p>
        </text:list-item>
        <text:list-item>
          <text:p text:style-name="List_20_1_Content"> Flipperpaddel bedienen mit rechten/linken Schulterbuttons</text:p>
        </text:list-item>
        <text:list-item>
          <text:p text:style-name="List_20_1_Content_Last"> Tisch beenden mit 'Esc' auf der Tastatur, 'Quit' auswählen und mit 'Enter' bestäti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09:03</meta:creation-date>
    <dc:creator>Generated</dc:creator>
    <dc:date>2026-08-15T19::09:03</dc:date>
    <dc:language>en-US</dc:language>
    <meta:editing-cycles>1</meta:editing-cycles>
    <meta:editing-duration>PT0S</meta:editing-duration>
    <dc:title>projekte:virtualpinballcabinet:anleitung</dc:title>
  </office:meta>
</office:document-meta>
</file>