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ff02bd8ed107a7cbf9a87ee2e11da3.png"/>
  <manifest:file-entry manifest:media-type="image/png" manifest:full-path="Pictures/3138c97a5795aaeea05020e348b6cbd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jekte:wifi_steckdose"/><text:bookmark-start text:name="__RefHeading___einleitung_1"/><text:bookmark-start text:name="einleitung"/>Einleitung<text:bookmark-end text:name="__RefHeading___einleitung_1"/><text:bookmark-end text:name="einleitung"/></text:h>
      <text:p text:style-name="Text_20_body">Im Dezember 2018 konnte man in diversen Baumärkten dies <text:a xlink:type="simple" xlink:href="https://www.obi.de/hausfunksteuerung/wifi-stecker-schuko-weiss/p/4077806" text:style-name="Internet_20_link" text:visited-style-name="Visited_20_Internet_20_Link"> Wifi Steckdose</text:a> erwerben.
In dieser Steckdose ist ein ESP-Wroom-o2 den es nun galt von seiner Software zu befreien und mit eigener Software zu beschreiben. Dafür bot sich<text:a xlink:type="simple" xlink:href="https://github.com/arendst/Sonoff-tasmota/wiki/OBI-Socket-2" text:style-name="Internet_20_link" text:visited-style-name="Visited_20_Internet_20_Link">Sonoff-Tasmota</text:a> an.</text:p>
      <text:p text:style-name="Text_20_body"><draw:frame draw:style-name="media" draw:name="0" text:anchor-type="as-char" draw:z-index="0" svg:width="2.6458333333333cm" style:rel-width="100%" svg:height="3.5259778911565cm" style:rel-height="scale"><draw:image xlink:href="Pictures/7aff02bd8ed107a7cbf9a87ee2e11da3.png" xlink:type="simple" xlink:show="embed" xlink:actuate="onLoad"/></draw:frame></text:p>
      <text:h text:style-name="Heading_20_2" text:outline-level="2"><text:bookmark-start text:name="__RefHeading___beschaltung_2"/><text:bookmark-start text:name="beschaltung"/>Beschaltung<text:bookmark-end text:name="__RefHeading___beschaltung_2"/><text:bookmark-end text:name="beschaltung"/></text:h>
      <text:p text:style-name="Text_20_body">OBI-Socket 2</text:p>
      <text:p text:style-name="Text_20_body"><draw:frame draw:style-name="media" draw:name="1" text:anchor-type="as-char" draw:z-index="1" svg:width="5.2916666666667cm" style:rel-width="100%" svg:height="3.96875cm" style:rel-height="scale"><draw:image xlink:href="Pictures/3138c97a5795aaeea05020e348b6cbd9.png" xlink:type="simple" xlink:show="embed" xlink:actuate="onLoad"/></draw:frame></text:p>
      <text:h text:style-name="Heading_20_2" text:outline-level="2"><text:bookmark-start text:name="__RefHeading___video_3"/><text:bookmark-start text:name="video"/>Video<text:bookmark-end text:name="__RefHeading___video_3"/><text:bookmark-end text:name="vide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6T04::19:51</meta:creation-date>
    <dc:creator>Generated</dc:creator>
    <dc:date>2026-08-16T04::19:51</dc:date>
    <dc:language>en-US</dc:language>
    <meta:editing-cycles>1</meta:editing-cycles>
    <meta:editing-duration>PT0S</meta:editing-duration>
    <dc:title>projekte:wifi_steckdose</dc:title>
  </office:meta>
</office:document-meta>
</file>