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15ddd140e813ebe046aaf60c60b0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wr841"/>####Debrick v10 - the serial way####
<draw:frame draw:style-name="mediacenter" draw:name="0" text:anchor-type="paragraph" draw:z-index="0" svg:width="15.875cm" svg:height="11.90625cm"><draw:image xlink:href="Pictures/4315ddd140e813ebe046aaf60c60b0e7.jpg" xlink:type="simple" xlink:show="embed" xlink:actuate="onLoad"/></draw:frame></text:p>
      <text:p text:style-name="Preformatted_20_Text">setenv serverip [deine TFTP Server IP Adresse] <text:line-break/>setenv ipaddr [IP des Router im gleichen Subnetz des Server] <text:line-break/>tftpboot 0x81000000 [filename.bin, Name der Datei die man von der OpenWrt Webseite bekommen und auf den TFTP gelegt hat] <text:line-break/>erase 0x9f020000 +0x3c0000 <text:line-break/>cp.b 0x81000000 0x9f020000 0x3c0000 <text:line-break/>bootm 0x9f020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52:42</meta:creation-date>
    <dc:creator>Generated</dc:creator>
    <dc:date>2026-08-16T04::52:42</dc:date>
    <dc:language>en-US</dc:language>
    <meta:editing-cycles>1</meta:editing-cycles>
    <meta:editing-duration>PT0S</meta:editing-duration>
    <dc:title>projekte:wr841</dc:title>
  </office:meta>
</office:document-meta>
</file>