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eca19ea75bb6a9949cb30e15e71ae9.png"/>
  <manifest:file-entry manifest:media-type="image/png" manifest:full-path="Pictures/82cac321f2b1ee2099450e5ee86c7539.png"/>
  <manifest:file-entry manifest:media-type="image/png" manifest:full-path="Pictures/b61f89aafbc41f4fe6d92315685dde72.png"/>
  <manifest:file-entry manifest:media-type="image/png" manifest:full-path="Pictures/a639304e258d07cb22a42886081e370f.png"/>
  <manifest:file-entry manifest:media-type="image/png" manifest:full-path="Pictures/6d782bdaa55a31b86c0a0d468bb69451.png"/>
  <manifest:file-entry manifest:media-type="image/png" manifest:full-path="Pictures/de85addb0ce248f71b3e480b41665bec.png"/>
  <manifest:file-entry manifest:media-type="image/png" manifest:full-path="Pictures/e4af62183a962086dbfd62cb5a7ad9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ein:corporate-identity"/><text:bookmark-start text:name="__RefHeading___corporate_identity_logo_1"/><text:bookmark-start text:name="corporate_identity_logo"/>Corporate Identity &amp; Logo<text:bookmark-end text:name="__RefHeading___corporate_identity_logo_1"/><text:bookmark-end text:name="corporate_identity_logo"/></text:h>
      <text:p text:style-name="Text_20_body">Dies ist ein kurzer Überblick über unser Logo &amp; die dazugehörigen Farben. Alle Originaldateien inklusive einer ausführlicheren Beschreibung sind in der Cloud zu finden: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s://cloud.technikkultur-erfurt.de/s/dm3MbSfNtPeq8oE" text:style-name="Internet_20_link" text:visited-style-name="Visited_20_Internet_20_Link">https://cloud.technikkultur-erfurt.de/s/dm3MbSfNtPeq8oE</text:a></text:p></table:table-cell></table:table-row></table:table></draw:text-box></draw:frame></text:p>
      <text:p text:style-name="Text_20_body">Das aktuelle Logo des Vereins ist folgendes:</text:p>
      <text:p text:style-name="Text_20_body"><draw:frame draw:style-name="media" draw:name="0" text:anchor-type="as-char" draw:z-index="0" svg:width="10.583333333333cm" svg:height="5.0023026953655cm"><draw:image xlink:href="Pictures/a2eca19ea75bb6a9949cb30e15e71ae9.png" xlink:type="simple" xlink:show="embed" xlink:actuate="onLoad"/></draw:frame></text:p>
      <text:p text:style-name="Text_20_body">Es existieren separate Versionen für den Makerspace &amp; den Bytespeicher, sowie eine Version für den Verein ohne Text:</text:p>
      <text:p text:style-name="Text_20_body"><draw:frame draw:style-name="media" draw:name="1" text:anchor-type="as-char" draw:z-index="1" svg:width="3.96875cm" style:rel-width="100%" svg:height="3.96875cm" style:rel-height="scale"><draw:image xlink:href="Pictures/82cac321f2b1ee2099450e5ee86c7539.png" xlink:type="simple" xlink:show="embed" xlink:actuate="onLoad"/></draw:frame> <draw:frame draw:style-name="media" draw:name="2" text:anchor-type="as-char" draw:z-index="2" svg:width="3.96875cm" style:rel-width="100%" svg:height="3.96875cm" style:rel-height="scale"><draw:image xlink:href="Pictures/b61f89aafbc41f4fe6d92315685dde72.png" xlink:type="simple" xlink:show="embed" xlink:actuate="onLoad"/></draw:frame> <draw:frame draw:style-name="media" draw:name="3" text:anchor-type="as-char" draw:z-index="3" svg:width="3.96875cm" style:rel-width="100%" svg:height="3.96875cm" style:rel-height="scale"><draw:image xlink:href="Pictures/a639304e258d07cb22a42886081e370f.png" xlink:type="simple" xlink:show="embed" xlink:actuate="onLoad"/></draw:frame></text:p>
      <text:p text:style-name="Text_20_body">Ebenfalls existieren kleinere Versionen für Favicons:</text:p>
      <text:p text:style-name="Text_20_body"><draw:frame draw:style-name="media" draw:name="4" text:anchor-type="as-char" draw:z-index="4" svg:width="1.3229166666667cm" svg:height="1.3229166666667cm"><draw:image xlink:href="Pictures/6d782bdaa55a31b86c0a0d468bb69451.png" xlink:type="simple" xlink:show="embed" xlink:actuate="onLoad"/></draw:frame> <draw:frame draw:style-name="media" draw:name="5" text:anchor-type="as-char" draw:z-index="5" svg:width="1.3229166666667cm" svg:height="1.3229166666667cm"><draw:image xlink:href="Pictures/de85addb0ce248f71b3e480b41665bec.png" xlink:type="simple" xlink:show="embed" xlink:actuate="onLoad"/></draw:frame> <draw:frame draw:style-name="media" draw:name="6" text:anchor-type="as-char" draw:z-index="6" svg:width="1.3229166666667cm" svg:height="1.3229166666667cm"><draw:image xlink:href="Pictures/e4af62183a962086dbfd62cb5a7ad9a1.png" xlink:type="simple" xlink:show="embed" xlink:actuate="onLoad"/></draw:frame></text:p>
      <text:p text:style-name="Text_20_body">Die Farben sind folgende:</text:p>
      <text:list text:style-name="List_20_1" text:continue-numbering="false">
        <text:list-item>
          <text:p text:style-name="List_20_1_Content_First"> ListenpunktBytespeicher: #0D77A0</text:p>
        </text:list-item>
        <text:list-item>
          <text:p text:style-name="List_20_1_Content_Last"> Makerspace: #D05119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31:37</meta:creation-date>
    <dc:creator>Generated</dc:creator>
    <dc:date>2026-08-15T16::31:37</dc:date>
    <dc:language>en-US</dc:language>
    <meta:editing-cycles>1</meta:editing-cycles>
    <meta:editing-duration>PT0S</meta:editing-duration>
    <dc:title>verein:corporate-identity</dc:title>
  </office:meta>
</office:document-meta>
</file>