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adc767e6f9aa8e80e51980d964fe0e.jpg"/>
  <manifest:file-entry manifest:media-type="image/jpeg" manifest:full-path="Pictures/14c8009c9313641bdd39331b460c31c5.jpg"/>
  <manifest:file-entry manifest:media-type="image/jpeg" manifest:full-path="Pictures/e4453548a5807a75d8d64a24ced52985.jpg"/>
  <manifest:file-entry manifest:media-type="image/jpeg" manifest:full-path="Pictures/e260158dc61656331c687b3526ad08a6.jpg"/>
  <manifest:file-entry manifest:media-type="image/jpeg" manifest:full-path="Pictures/992cc9a38968eb05cbd4c43019a798ba.jpg"/>
  <manifest:file-entry manifest:media-type="image/jpeg" manifest:full-path="Pictures/1f7d8c98a460d3035c9e0dcb4ffbbfee.jpg"/>
  <manifest:file-entry manifest:media-type="image/jpeg" manifest:full-path="Pictures/24af76d4a5d9baa8f28e7bb52a3ef26b.jpg"/>
  <manifest:file-entry manifest:media-type="image/jpeg" manifest:full-path="Pictures/4466bbb333a762bf784ca1b8e0fd169b.jpg"/>
  <manifest:file-entry manifest:media-type="image/jpeg" manifest:full-path="Pictures/eac6b1401100c920a520a31d9868ed69.jpg"/>
  <manifest:file-entry manifest:media-type="image/jpeg" manifest:full-path="Pictures/6d1d503e4e65908a58576a338a57c073.jpg"/>
  <manifest:file-entry manifest:media-type="image/jpeg" manifest:full-path="Pictures/0ce16bb9474541ccd977f1588c361776.jpg"/>
  <manifest:file-entry manifest:media-type="image/jpeg" manifest:full-path="Pictures/fa3688efa071b39c3e26bfba40d79659.jpg"/>
  <manifest:file-entry manifest:media-type="image/jpeg" manifest:full-path="Pictures/c7a4ac65517a57ddf94794c5bbca665a.jpg"/>
  <manifest:file-entry manifest:media-type="image/jpeg" manifest:full-path="Pictures/f3174a1e691e07b246ec181b71ad5ce6.jpg"/>
  <manifest:file-entry manifest:media-type="image/jpeg" manifest:full-path="Pictures/a2a7072cecb8db26d5eae061f286d2d9.jpg"/>
  <manifest:file-entry manifest:media-type="image/jpeg" manifest:full-path="Pictures/46c2fea68e3ee8a77935f5a809a3f5e0.jpg"/>
  <manifest:file-entry manifest:media-type="image/jpeg" manifest:full-path="Pictures/8ab6e3eddb8d418b391242e0c56fc1c5.jpg"/>
  <manifest:file-entry manifest:media-type="image/jpeg" manifest:full-path="Pictures/552000f15461b3a0aec7f934e853db2e.jpg"/>
  <manifest:file-entry manifest:media-type="image/jpeg" manifest:full-path="Pictures/dfcd8505e68057fc81754ff4ebd4c9e7.jpg"/>
  <manifest:file-entry manifest:media-type="image/jpeg" manifest:full-path="Pictures/8fa9da282aff321c38885ca238b8f938.jpg"/>
  <manifest:file-entry manifest:media-type="image/jpeg" manifest:full-path="Pictures/4c2095503037b44e9978ac4152591e4a.jpg"/>
  <manifest:file-entry manifest:media-type="image/jpeg" manifest:full-path="Pictures/270b273746f522d6e7bb7626a733da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erein:immobilien:wilhelm-kuelz-str"/><text:bookmark-start text:name="__RefHeading___wilhelm-kuelz-strasse_1"/><text:bookmark-start text:name="wilhelm-kuelz-strasse"/>Wilhelm-Külz-Straße<text:bookmark-end text:name="__RefHeading___wilhelm-kuelz-strasse_1"/><text:bookmark-end text:name="wilhelm-kuelz-strasse"/></text:h>
      <text:p text:style-name="Text_20_body">Hier sammeln wir Informationen zum Objekt in der Wilhelm-Külz-Straße.
Bitte ergänzt bekannte Informationen und nutzt die <text:a xlink:type="simple" xlink:href="https://wiki.technikkultur-erfurt.de/hackerspace:immobilien:wilhelm-kuelz-str#bewertung" text:style-name="Internet_20_link" text:visited-style-name="Visited_20_Internet_20_Link">Bewertungssektion</text:a> gerne auch für eigene Meinungen.</text:p>
      <text:h text:style-name="Heading_20_3" text:outline-level="3"><text:bookmark-start text:name="__RefHeading___bisherige_kommunikation_2"/><text:bookmark-start text:name="bisherige_kommunikation"/>Bisherige Kommunikation<text:bookmark-end text:name="__RefHeading___bisherige_kommunikation_2"/><text:bookmark-end text:name="bisherige_kommunikation"/></text:h>
      <text:list text:style-name="List_20_1" text:continue-numbering="false">
        <text:list-item>
          <text:p text:style-name="List_20_1_Content_First"> 05.09.2013 Mail an Herrn Bredecke</text:p>
        </text:list-item>
        <text:list-item>
          <text:p text:style-name="List_20_1_Content"> 09.09.2013 Anruf, Nachfrage zu genauen Nutzung, Rückruf angekündigt</text:p>
        </text:list-item>
        <text:list-item>
          <text:p text:style-name="List_20_1_Content"> 13.08.2013 Anruf meinerseits, keinen erreicht</text:p>
        </text:list-item>
        <text:list-item>
          <text:p text:style-name="List_20_1_Content"> 16.08.2013 eigener Anruf: Termin für 17.09. 17:00Uhr zugesagt</text:p>
        </text:list-item>
        <text:list-item>
          <text:p text:style-name="List_20_1_Content_Last"> 17.09.2013 Besichtigung mit Marvin, Stephan T. und Stefan</text:p>
        </text:list-item>
      </text:list>
      <text:h text:style-name="Heading_20_3" text:outline-level="3"><text:bookmark-start text:name="__RefHeading___objektbeschreibung_3"/><text:bookmark-start text:name="objektbeschreibung"/>Objektbeschreibung<text:bookmark-end text:name="__RefHeading___objektbeschreibung_3"/><text:bookmark-end text:name="objektbeschreibung"/></text:h>
      <text:list text:style-name="List_20_1" text:continue-numbering="false">
        <text:list-item>
          <text:p text:style-name="List_20_1_Content_First"> Werkstatthallen Wilhelm-Külz-Straße</text:p>
        </text:list-item>
        <text:list-item>
          <text:p text:style-name="List_20_1_Content"> Vermieter: <text:a xlink:type="simple" xlink:href="http://www.bredereck-immobilien.de/html/hobbyraum-werkstatt-in-erfurt-zur-miete.html" text:style-name="Internet_20_link" text:visited-style-name="Visited_20_Internet_20_Link">Bredereck Immobilien</text:a></text:p>
        </text:list-item>
        <text:list-item>
          <text:p text:style-name="List_20_1_Content"> <text:a xlink:type="simple" xlink:href="http://www.openstreetmap.org/?mlat=50.96970&amp;mlon=11.02259#map=18/50.96970/11.02259&amp;layers=N" text:style-name="Internet_20_link" text:visited-style-name="Visited_20_Internet_20_Link">Koordinaten</text:a> / <text:a xlink:type="simple" xlink:href="http://binged.it/19bCR0c" text:style-name="Internet_20_link" text:visited-style-name="Visited_20_Internet_20_Link">Luftbild</text:a></text:p>
        </text:list-item>
        <text:list-item>
          <text:p text:style-name="List_20_1_Content"> Grundriss nach Gedächtnis (also nicht massstabsgetreu)</text:p>
        </text:list-item>
        <text:list-item>
          <text:p text:style-name="List_20_1_Content"> Zugang über Innenhof nach abschliessbarer Tür/Tor</text:p>
          <text:list text:style-name="List_20_1">
            <text:list-item>
              <text:p text:style-name="List_20_1_Content"><draw:frame draw:style-name="media" draw:name="0" text:anchor-type="as-char" draw:z-index="0" svg:width="3.175cm" style:rel-width="100%" svg:height="2.1034375cm" style:rel-height="scale"><draw:image xlink:href="Pictures/1badc767e6f9aa8e80e51980d964fe0e.jpg" xlink:type="simple" xlink:show="embed" xlink:actuate="onLoad"/></draw:frame> <draw:frame draw:style-name="media" draw:name="1" text:anchor-type="as-char" draw:z-index="1" svg:width="3.175cm" style:rel-width="100%" svg:height="2.1034375cm" style:rel-height="scale"><draw:image xlink:href="Pictures/14c8009c9313641bdd39331b460c31c5.jpg" xlink:type="simple" xlink:show="embed" xlink:actuate="onLoad"/></draw:frame> <draw:frame draw:style-name="media" draw:name="2" text:anchor-type="as-char" draw:z-index="2" svg:width="3.175cm" style:rel-width="100%" svg:height="2.1034375cm" style:rel-height="scale"><draw:image xlink:href="Pictures/e4453548a5807a75d8d64a24ced52985.jpg" xlink:type="simple" xlink:show="embed" xlink:actuate="onLoad"/></draw:frame> </text:p>
            </text:list-item>
          </text:list>
        </text:list-item>
        <text:list-item>
          <text:p text:style-name="List_20_1_Content"> <text:span text:style-name="Strong_20_Emphasis">Objekt 1</text:span> besteht aus 2 etwa gleich großen Werkhallen</text:p>
          <text:list text:style-name="List_20_1">
            <text:list-item>
              <text:p text:style-name="List_20_1_Content"> insg. etwa 197qm </text:p>
            </text:list-item>
          </text:list>
        </text:list-item>
        <text:list-item>
          <text:p text:style-name="List_20_1_Content"> ehem. Galvanikbetrieb; typische Werkhallen aus Betonelementen</text:p>
        </text:list-item>
        <text:list-item>
          <text:p text:style-name="List_20_1_Content"> 2te Halle liegt ca. 50cm tiefer, verbunden durch Tür + Rampe    </text:p>
          <text:list text:style-name="List_20_1">
            <text:list-item>
              <text:p text:style-name="List_20_1_Content"> momentan an beiden Türen Vorräume/Schleusen aus Sperrholz 2mx2mx </text:p>
            </text:list-item>
            <text:list-item>
              <text:p text:style-name="List_20_1_Content"> <draw:frame draw:style-name="media" draw:name="3" text:anchor-type="as-char" draw:z-index="3" svg:width="3.175cm" style:rel-width="100%" svg:height="2.1034375cm" style:rel-height="scale"><draw:image xlink:href="Pictures/e260158dc61656331c687b3526ad08a6.jpg" xlink:type="simple" xlink:show="embed" xlink:actuate="onLoad"/></draw:frame> <draw:frame draw:style-name="media" draw:name="4" text:anchor-type="as-char" draw:z-index="4" svg:width="2.1166666666667cm" style:rel-width="100%" svg:height="3.1949685534591cm" style:rel-height="scale"><draw:image xlink:href="Pictures/992cc9a38968eb05cbd4c43019a798ba.jpg" xlink:type="simple" xlink:show="embed" xlink:actuate="onLoad"/></draw:frame> </text:p>
            </text:list-item>
          </text:list>
        </text:list-item>
        <text:list-item>
          <text:p text:style-name="List_20_1_Content"> Erste Halle mit hoch eingesetzten Fenstern, Brauchwasseranschluss und Abfluss</text:p>
          <text:list text:style-name="List_20_1">
            <text:list-item>
              <text:p text:style-name="List_20_1_Content"> <draw:frame draw:style-name="media" draw:name="5" text:anchor-type="as-char" draw:z-index="5" svg:width="3.175cm" style:rel-width="100%" svg:height="2.1034375cm" style:rel-height="scale"><draw:image xlink:href="Pictures/1f7d8c98a460d3035c9e0dcb4ffbbfee.jpg" xlink:type="simple" xlink:show="embed" xlink:actuate="onLoad"/></draw:frame>  <draw:frame draw:style-name="media" draw:name="6" text:anchor-type="as-char" draw:z-index="6" svg:width="3.175cm" style:rel-width="100%" svg:height="2.1034375cm" style:rel-height="scale"><draw:image xlink:href="Pictures/24af76d4a5d9baa8f28e7bb52a3ef26b.jpg" xlink:type="simple" xlink:show="embed" xlink:actuate="onLoad"/></draw:frame> <draw:frame draw:style-name="media" draw:name="7" text:anchor-type="as-char" draw:z-index="7" svg:width="3.175cm" style:rel-width="100%" svg:height="2.1034375cm" style:rel-height="scale"><draw:image xlink:href="Pictures/4466bbb333a762bf784ca1b8e0fd169b.jpg" xlink:type="simple" xlink:show="embed" xlink:actuate="onLoad"/></draw:frame> <draw:frame draw:style-name="media" draw:name="8" text:anchor-type="as-char" draw:z-index="8" svg:width="3.175cm" style:rel-width="100%" svg:height="2.1034375cm" style:rel-height="scale"><draw:image xlink:href="Pictures/eac6b1401100c920a520a31d9868ed69.jpg" xlink:type="simple" xlink:show="embed" xlink:actuate="onLoad"/></draw:frame> <draw:frame draw:style-name="media" draw:name="9" text:anchor-type="as-char" draw:z-index="9" svg:width="3.175cm" style:rel-width="100%" svg:height="2.1034375cm" style:rel-height="scale"><draw:image xlink:href="Pictures/6d1d503e4e65908a58576a338a57c073.jpg" xlink:type="simple" xlink:show="embed" xlink:actuate="onLoad"/></draw:frame> </text:p>
            </text:list-item>
          </text:list>
        </text:list-item>
        <text:list-item>
          <text:p text:style-name="List_20_1_Content"> Zweite Halle fensterlos bis auf 2 Glasbausteinfenster zum Gang im Gebäude daneben</text:p>
          <text:list text:style-name="List_20_1">
            <text:list-item>
              <text:p text:style-name="List_20_1_Content"> <draw:frame draw:style-name="media" draw:name="10" text:anchor-type="as-char" draw:z-index="10" svg:width="3.175cm" style:rel-width="100%" svg:height="2.1034375cm" style:rel-height="scale"><draw:image xlink:href="Pictures/0ce16bb9474541ccd977f1588c361776.jpg" xlink:type="simple" xlink:show="embed" xlink:actuate="onLoad"/></draw:frame> <draw:frame draw:style-name="media" draw:name="11" text:anchor-type="as-char" draw:z-index="11" svg:width="3.175cm" style:rel-width="100%" svg:height="2.1034375cm" style:rel-height="scale"><draw:image xlink:href="Pictures/fa3688efa071b39c3e26bfba40d79659.jpg" xlink:type="simple" xlink:show="embed" xlink:actuate="onLoad"/></draw:frame> </text:p>
            </text:list-item>
            <text:list-item>
              <text:p text:style-name="List_20_1_Content"> ehem. Tür zum Gang liesse sich wieder freilegen, ist aber nicht wirklich gewünscht </text:p>
            </text:list-item>
          </text:list>
        </text:list-item>
        <text:list-item>
          <text:p text:style-name="List_20_1_Content"> Toiletten (je einmal klein (w) und größer mit Waschtisch und (inoperablen) Duschen (m)) im Nebengebäude</text:p>
          <text:list text:style-name="List_20_1">
            <text:list-item>
              <text:p text:style-name="List_20_1_Content">  <draw:frame draw:style-name="media" draw:name="12" text:anchor-type="as-char" draw:z-index="12" svg:width="2.1166666666667cm" style:rel-width="100%" svg:height="3.1949685534591cm" style:rel-height="scale"><draw:image xlink:href="Pictures/c7a4ac65517a57ddf94794c5bbca665a.jpg" xlink:type="simple" xlink:show="embed" xlink:actuate="onLoad"/></draw:frame> <draw:frame draw:style-name="media" draw:name="13" text:anchor-type="as-char" draw:z-index="13" svg:width="3.175cm" style:rel-width="100%" svg:height="2.1034375cm" style:rel-height="scale"><draw:image xlink:href="Pictures/f3174a1e691e07b246ec181b71ad5ce6.jpg" xlink:type="simple" xlink:show="embed" xlink:actuate="onLoad"/></draw:frame> <draw:frame draw:style-name="media" draw:name="14" text:anchor-type="as-char" draw:z-index="14" svg:width="3.175cm" style:rel-width="100%" svg:height="2.1034375cm" style:rel-height="scale"><draw:image xlink:href="Pictures/a2a7072cecb8db26d5eae061f286d2d9.jpg" xlink:type="simple" xlink:show="embed" xlink:actuate="onLoad"/></draw:frame> <draw:frame draw:style-name="media" draw:name="15" text:anchor-type="as-char" draw:z-index="15" svg:width="3.175cm" style:rel-width="100%" svg:height="2.1034375cm" style:rel-height="scale"><draw:image xlink:href="Pictures/46c2fea68e3ee8a77935f5a809a3f5e0.jpg" xlink:type="simple" xlink:show="embed" xlink:actuate="onLoad"/></draw:frame> </text:p>
            </text:list-item>
          </text:list>
        </text:list-item>
        <text:list-item>
          <text:p text:style-name="List_20_1_Content_Last"> Innenhof (befahrbar) mit kleiner Grünfläche</text:p>
        </text:list-item>
      </text:list>
      <text:list text:style-name="List_20_1" text:continue-numbering="false">
        <text:list-item>
          <text:p text:style-name="List_20_1_Content_First"> <text:span text:style-name="Strong_20_Emphasis">2tes Objekt</text:span> besteht aus einer Werkhalle und einem langen Gang (ca. 3.5m breit)  </text:p>
          <text:list text:style-name="List_20_1">
            <text:list-item>
              <text:p text:style-name="List_20_1_Content"> insg. ca. 76qm</text:p>
            </text:list-item>
          </text:list>
        </text:list-item>
        <text:list-item>
          <text:p text:style-name="List_20_1_Content"> Halle ist etwas kleiner als bei Objekt 1, hat aber Fenster</text:p>
          <text:list text:style-name="List_20_1">
            <text:list-item>
              <text:p text:style-name="List_20_1_Content"> <draw:frame draw:style-name="media" draw:name="16" text:anchor-type="as-char" draw:z-index="16" svg:width="3.175cm" style:rel-width="100%" svg:height="2.1034375cm" style:rel-height="scale"><draw:image xlink:href="Pictures/8ab6e3eddb8d418b391242e0c56fc1c5.jpg" xlink:type="simple" xlink:show="embed" xlink:actuate="onLoad"/></draw:frame> <draw:frame draw:style-name="media" draw:name="17" text:anchor-type="as-char" draw:z-index="17" svg:width="3.175cm" style:rel-width="100%" svg:height="2.1034375cm" style:rel-height="scale"><draw:image xlink:href="Pictures/552000f15461b3a0aec7f934e853db2e.jpg" xlink:type="simple" xlink:show="embed" xlink:actuate="onLoad"/></draw:frame> <draw:frame draw:style-name="media" draw:name="18" text:anchor-type="as-char" draw:z-index="18" svg:width="2.1166666666667cm" style:rel-width="100%" svg:height="3.1949685534591cm" style:rel-height="scale"><draw:image xlink:href="Pictures/dfcd8505e68057fc81754ff4ebd4c9e7.jpg" xlink:type="simple" xlink:show="embed" xlink:actuate="onLoad"/></draw:frame></text:p>
            </text:list-item>
          </text:list>
        </text:list-item>
        <text:list-item>
          <text:p text:style-name="List_20_1_Content"> eigenes, kleines WC</text:p>
        </text:list-item>
        <text:list-item>
          <text:p text:style-name="List_20_1_Content"> ebenfalls Brauchwasseranschluss vorhanden </text:p>
        </text:list-item>
        <text:list-item>
          <text:p text:style-name="List_20_1_Content"> Zugang über nicht zum Objekt gehöriges Lager</text:p>
          <text:list text:style-name="List_20_1">
            <text:list-item>
              <text:p text:style-name="List_20_1_Content"> momentan recht vermüllt     </text:p>
            </text:list-item>
            <text:list-item>
              <text:p text:style-name="List_20_1_Content_Last">  <draw:frame draw:style-name="media" draw:name="19" text:anchor-type="as-char" draw:z-index="19" svg:width="3.175cm" style:rel-width="100%" svg:height="2.1034375cm" style:rel-height="scale"><draw:image xlink:href="Pictures/8fa9da282aff321c38885ca238b8f938.jpg" xlink:type="simple" xlink:show="embed" xlink:actuate="onLoad"/></draw:frame> </text:p>
            </text:list-item>
          </text:list>
        </text:list-item>
      </text:list>
      <text:h text:style-name="Heading_20_3" text:outline-level="3"><text:bookmark-start text:name="__RefHeading___ausstattung_und_zustand_4"/><text:bookmark-start text:name="ausstattung_und_zustand"/>Ausstattung und Zustand<text:bookmark-end text:name="__RefHeading___ausstattung_und_zustand_4"/><text:bookmark-end text:name="ausstattung_und_zustand"/></text:h>
      <text:list text:style-name="List_20_1" text:continue-numbering="false">
        <text:list-item>
          <text:p text:style-name="List_20_1_Content_First"> Strom vorhanden, Leitungen und Dosen neu und aufputz</text:p>
          <text:list text:style-name="List_20_1">
            <text:list-item>
              <text:p text:style-name="List_20_1_Content"> Kraftstrom zumindest in Objekt 2    </text:p>
            </text:list-item>
            <text:list-item>
              <text:p text:style-name="List_20_1_Content"> separater Zähler, zumindest für Objekt 1</text:p>
            </text:list-item>
          </text:list>
        </text:list-item>
        <text:list-item>
          <text:p text:style-name="List_20_1_Content"> Brauchwasser-/Abwasseranschluss in Halle 1</text:p>
          <text:list text:style-name="List_20_1">
            <text:list-item>
              <text:p text:style-name="List_20_1_Content"> Anschlussart war nicht sichtbar</text:p>
            </text:list-item>
            <text:list-item>
              <text:p text:style-name="List_20_1_Content"> kein Trinkwasser!</text:p>
            </text:list-item>
          </text:list>
        </text:list-item>
        <text:list-item>
          <text:p text:style-name="List_20_1_Content"> Sanitäre Anlagen in marodem DDR-Zustand. Gerade so benutzbar.</text:p>
          <text:list text:style-name="List_20_1">
            <text:list-item>
              <text:p text:style-name="List_20_1_Content"> Bei Objekt 1 mit anderen Mietern geteilt </text:p>
            </text:list-item>
          </text:list>
        </text:list-item>
        <text:list-item>
          <text:p text:style-name="List_20_1_Content"> Telefonanschluss (technisch) vorhanden</text:p>
        </text:list-item>
        <text:list-item>
          <text:p text:style-name="List_20_1_Content"> In Objekt 1 moderne Konvektionsheizkörper in ausreichender Zahl</text:p>
          <text:list text:style-name="List_20_1">
            <text:list-item>
              <text:p text:style-name="List_20_1_Content"> In Objekt 2 alte Strahlungsheizkörper</text:p>
            </text:list-item>
            <text:list-item>
              <text:p text:style-name="List_20_1_Content"> Abrechnung pauschal über qm-Schlüssel</text:p>
            </text:list-item>
          </text:list>
        </text:list-item>
        <text:list-item>
          <text:p text:style-name="List_20_1_Content"> moderne Verbundfenster</text:p>
        </text:list-item>
        <text:list-item>
          <text:p text:style-name="List_20_1_Content"> Objekt 1 momentan mit Bareinrichtung, Vermietung aber leer, Übernahme auf Anfrage</text:p>
          <text:list text:style-name="List_20_1">
            <text:list-item>
              <text:p text:style-name="List_20_1_Content"> Objekt 2 momentan komplett eingeräumt, Vermietung sicher ebenfalls leer</text:p>
            </text:list-item>
          </text:list>
        </text:list-item>
        <text:list-item>
          <text:p text:style-name="List_20_1_Content"> Decken rohe Betonelemente, Wände von roh/unverputzt bis verputzt/gemalert, Fussboden Estrich/Beton </text:p>
        </text:list-item>
        <text:list-item>
          <text:p text:style-name="List_20_1_Content"> Aussenbereich hauptsächlich unsarniert / Mauerwerk / Baustellenflair</text:p>
          <text:list text:style-name="List_20_1">
            <text:list-item>
              <text:p text:style-name="List_20_1_Content">  <draw:frame draw:style-name="media" draw:name="20" text:anchor-type="as-char" draw:z-index="20" svg:width="3.175cm" style:rel-width="100%" svg:height="2.1034375cm" style:rel-height="scale"><draw:image xlink:href="Pictures/4c2095503037b44e9978ac4152591e4a.jpg" xlink:type="simple" xlink:show="embed" xlink:actuate="onLoad"/></draw:frame>  <draw:frame draw:style-name="media" draw:name="21" text:anchor-type="as-char" draw:z-index="21" svg:width="3.175cm" style:rel-width="100%" svg:height="2.1034375cm" style:rel-height="scale"><draw:image xlink:href="Pictures/270b273746f522d6e7bb7626a733da5a.jpg" xlink:type="simple" xlink:show="embed" xlink:actuate="onLoad"/></draw:frame>  </text:p>
            </text:list-item>
          </text:list>
        </text:list-item>
        <text:list-item>
          <text:p text:style-name="List_20_1_Content"> Gemeinsames Schloss am Aussentor/tür</text:p>
        </text:list-item>
        <text:list-item>
          <text:p text:style-name="List_20_1_Content"> Innenhof, Zugang durch Tor/Tür, für Ladetätigkeiten befahrbar, kleine Grünfläche</text:p>
          <text:list text:style-name="List_20_1">
            <text:list-item>
              <text:p text:style-name="List_20_1_Content"> Mitbenutzung erlaubt, momentan aber recht verstellt (Kunst)  </text:p>
            </text:list-item>
          </text:list>
        </text:list-item>
        <text:list-item>
          <text:p text:style-name="List_20_1_Content"> Umgebende Mieter alle Gewerbe (Schweißer, Tischler (Objekt 2), TV-Produktion)</text:p>
        </text:list-item>
        <text:list-item>
          <text:p text:style-name="List_20_1_Content_Last"> Spätshop ca. 100m entfernt</text:p>
        </text:list-item>
      </text:list>
      <text:h text:style-name="Heading_20_3" text:outline-level="3"><text:bookmark-start text:name="__RefHeading___mietdetails_5"/><text:bookmark-start text:name="mietdetails"/>Mietdetails<text:bookmark-end text:name="__RefHeading___mietdetails_5"/><text:bookmark-end text:name="mietdetails"/></text:h>
      <text:list text:style-name="List_20_1" text:continue-numbering="false">
        <text:list-item>
          <text:p text:style-name="List_20_1_Content_First"> alle Preise erst mal nur geschätzt</text:p>
          <text:list text:style-name="List_20_1">
            <text:list-item>
              <text:p text:style-name="List_20_1_Content"> 2 Euro/qm Kaltmiete</text:p>
            </text:list-item>
            <text:list-item>
              <text:p text:style-name="List_20_1_Content"> + ca. 1,70 Euro/qm Nebenkosten</text:p>
            </text:list-item>
            <text:list-item>
              <text:p text:style-name="List_20_1_Content"> + 19% MwSt</text:p>
            </text:list-item>
            <text:list-item>
              <text:p text:style-name="List_20_1_Content"> nach „Amortisierung“ unserer eigenen Renovierungsarbeit Erhöhung der Kaltmiete auf 3 Euro/qm</text:p>
            </text:list-item>
            <text:list-item>
              <text:p text:style-name="List_20_1_Content"> direkt vom Besitzer, keine Maklercourtage</text:p>
            </text:list-item>
          </text:list>
        </text:list-item>
        <text:list-item>
          <text:p text:style-name="List_20_1_Content"> ca. 197 qm für Objekt (= 803 Euro warm, später 1038 Euro)</text:p>
          <text:list text:style-name="List_20_1">
            <text:list-item>
              <text:p text:style-name="List_20_1_Content"> ca. 79 qm für Objekt 2 (= 322 Euro warm, später 416 Euro)</text:p>
            </text:list-item>
          </text:list>
        </text:list-item>
        <text:list-item>
          <text:p text:style-name="List_20_1_Content"> Nebenkosten, insbesondere Heizkosten als erheblich eingeschätzt</text:p>
          <text:list text:style-name="List_20_1">
            <text:list-item>
              <text:p text:style-name="List_20_1_Content"> dauerhafte Beleuchtung für fensterlosen Raum kommt noch dazu </text:p>
            </text:list-item>
          </text:list>
        </text:list-item>
        <text:list-item>
          <text:p text:style-name="List_20_1_Content"> Zugang durch Vereinsmitglieder und Gäste kein Problem</text:p>
          <text:list text:style-name="List_20_1">
            <text:list-item>
              <text:p text:style-name="List_20_1_Content"> bisher als Partylocation genutzt → wir sind kaum schlimmer</text:p>
            </text:list-item>
          </text:list>
        </text:list-item>
        <text:list-item>
          <text:p text:style-name="List_20_1_Content"> kein Prakplatz, definitiv nicht im Innenhof</text:p>
        </text:list-item>
        <text:list-item>
          <text:p text:style-name="List_20_1_Content"> Objekt 2 frühestens in 2-3 Monaten frei</text:p>
          <text:list text:style-name="List_20_1">
            <text:list-item>
              <text:p text:style-name="List_20_1_Content"> Fokus des Vermieters liegt auf Objekt 1</text:p>
            </text:list-item>
          </text:list>
        </text:list-item>
        <text:list-item>
          <text:p text:style-name="List_20_1_Content_Last"> Renovierungen und Modernisierungen nur halbherzig angekündigt</text:p>
        </text:list-item>
      </text:list>
      <text:h text:style-name="Heading_20_3" text:outline-level="3"><text:bookmark-start text:name="__RefHeading___bewertung_6"/><text:bookmark-start text:name="bewertung"/>Bewertung<text:bookmark-end text:name="__RefHeading___bewertung_6"/><text:bookmark-end text:name="bewertung"/></text:h>
      <text:list text:style-name="List_20_1" text:continue-numbering="false">
        <text:list-item>
          <text:p text:style-name="List_20_1_Content_First"> Objekt 1 ist bei jetziger Preislage deutlich zu teuer</text:p>
          <text:list text:style-name="List_20_1">
            <text:list-item>
              <text:p text:style-name="List_20_1_Content"> für den Zustand generell nicht gerechtfertigt </text:p>
            </text:list-item>
            <text:list-item>
              <text:p text:style-name="List_20_1_Content"> Argument ist die zentrumsnahe Lage</text:p>
            </text:list-item>
            <text:list-item>
              <text:p text:style-name="List_20_1_Content"> Umlegung der MwSt ist finanzrechtlich fraglich (für den Vermieter)</text:p>
            </text:list-item>
          </text:list>
        </text:list-item>
        <text:list-item>
          <text:p text:style-name="List_20_1_Content"> Einzelvermietung der 2 Hallen ist nicht vorgesehen</text:p>
        </text:list-item>
        <text:list-item>
          <text:p text:style-name="List_20_1_Content"> Objekt 2 ist im preislichen Rahmen, jedoch erst in 2-3 Monaten (vielleicht) frei</text:p>
          <text:list text:style-name="List_20_1">
            <text:list-item>
              <text:p text:style-name="List_20_1_Content"> Vermieter will eigentlich Objekt 1 vermieten</text:p>
            </text:list-item>
          </text:list>
        </text:list-item>
        <text:list-item>
          <text:p text:style-name="List_20_1_Content">  Erhöhung der Miete nach und wegen userer eigenen Renovierung ist ….</text:p>
        </text:list-item>
        <text:list-item>
          <text:p text:style-name="List_20_1_Content"> Sanitäranlagen sind unterster Standard, mit anderen geteilt und ungeheizt</text:p>
          <text:list text:style-name="List_20_1">
            <text:list-item>
              <text:p text:style-name="List_20_1_Content"> Einfriergefahr im Winter?</text:p>
            </text:list-item>
          </text:list>
        </text:list-item>
        <text:list-item>
          <text:p text:style-name="List_20_1_Content"> Genug Platz, selbst in Objekt 2</text:p>
          <text:list text:style-name="List_20_1">
            <text:list-item>
              <text:p text:style-name="List_20_1_Content"> große Halle zum selbst aufteilen</text:p>
            </text:list-item>
            <text:list-item>
              <text:p text:style-name="List_20_1_Content"> Wände/Boden auch für schwereres Gerät geeignet</text:p>
            </text:list-item>
            <text:list-item>
              <text:p text:style-name="List_20_1_Content"> Eingang breit und ebenerdig + Rampe → barrierefrei(er)</text:p>
            </text:list-item>
          </text:list>
        </text:list-item>
        <text:list-item>
          <text:p text:style-name="List_20_1_Content"> Trotz Zentrumsnähe abgeschlossener Bereich</text:p>
          <text:list text:style-name="List_20_1">
            <text:list-item>
              <text:p text:style-name="List_20_1_Content_Last"> kein Ärger mit Nachbarn zu erwarten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6:01</meta:creation-date>
    <dc:creator>Generated</dc:creator>
    <dc:date>2026-08-15T11::16:01</dc:date>
    <dc:language>en-US</dc:language>
    <meta:editing-cycles>1</meta:editing-cycles>
    <meta:editing-duration>PT0S</meta:editing-duration>
    <dc:title>verein:immobilien:wilhelm-kuelz-str</dc:title>
  </office:meta>
</office:document-meta>
</file>