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ein:protokolle:plenum-2025-08"/><text:bookmark-start text:name="__RefHeading___protokoll_zum_plenum_am_27._august_2025_im_bytespeicher_1"/><text:bookmark-start text:name="protokoll_zum_plenum_am_27._august_2025_im_bytespeicher"/>Protokoll zum Plenum am 27. August 2025 im Bytespeicher<text:bookmark-end text:name="__RefHeading___protokoll_zum_plenum_am_27._august_2025_im_bytespeicher_1"/><text:bookmark-end text:name="protokoll_zum_plenum_am_27._august_2025_im_bytespeicher"/></text:h>
      <text:p text:style-name="Text_20_body"><text:a xlink:type="simple" xlink:href="https://pad.technikkultur-erfurt.de/p/plenum32" text:style-name="Internet_20_link" text:visited-style-name="Visited_20_Internet_20_Link">Pad zum Protokoll</text:a></text:p>
      <text:h text:style-name="Heading_20_2" text:outline-level="2"><text:bookmark-start text:name="__RefHeading___tagesordnungspunkte_2"/><text:bookmark-start text:name="tagesordnungspunkte"/>Tagesordnungspunkte<text:bookmark-end text:name="__RefHeading___tagesordnungspunkte_2"/><text:bookmark-end text:name="tagesordnungspunkte"/></text:h>
      <text:list text:style-name="List_20_1" text:continue-numbering="false">
        <text:list-item>
          <text:p text:style-name="List_20_1_Content_First">     Linux Install Party (Endof10, <text:a xlink:type="simple" xlink:href="https://endof10.org/de/places/" text:style-name="Internet_20_link" text:visited-style-name="Visited_20_Internet_20_Link">https://endof10.org/de/places/</text:a>) oder <text:a xlink:type="simple" xlink:href="https://www.linuxguides.de/netzwerk-linux-helden/" text:style-name="Internet_20_link" text:visited-style-name="Visited_20_Internet_20_Link">https://www.linuxguides.de/netzwerk-linux-helden/</text:a>, Linux Presentation Day, Ansprechpartner Bogdan (sova)</text:p>
        </text:list-item>
        <text:list-item>
          <text:p text:style-name="List_20_1_Content">     BS-Stempel / HackerPass (in Arbeit),  via Stephan   (<text:a xlink:type="simple" xlink:href="https://media.ccc.de/v/petitfoo-56109-hackerspace-passport" text:style-name="Internet_20_link" text:visited-style-name="Visited_20_Internet_20_Link">https://media.ccc.de/v/petitfoo-56109-hackerspace-passport</text:a>)</text:p>
        </text:list-item>
        <text:list-item>
          <text:p text:style-name="List_20_1_Content">     Meshtastic-Treffen</text:p>
        </text:list-item>
        <text:list-item>
          <text:p text:style-name="List_20_1_Content">     Subbotnik ( = gemeinsame Aufräumaktion) mit Entsorgung im Wertstoffhof</text:p>
        </text:list-item>
        <text:list-item>
          <text:p text:style-name="List_20_1_Content">     Antenne an BS Gebäude (André)</text:p>
        </text:list-item>
        <text:list-item>
          <text:p text:style-name="List_20_1_Content">     Möglichkeiten finanzieller Förderung, Stephan/Uwe, #technikkultur:erfurt.chat</text:p>
        </text:list-item>
        <text:list-item>
          <text:p text:style-name="List_20_1_Content">     Freiwilliges Digitales Jahr </text:p>
        </text:list-item>
        <text:list-item>
          <text:p text:style-name="List_20_1_Content">     Home Assistant für bs (&amp; ms?) (Maddi)</text:p>
        </text:list-item>
        <text:list-item>
          <text:p text:style-name="List_20_1_Content">     Linux-Kurse (für Anfänger oder Fortgeschrittene?) oder Sprechstunden</text:p>
        </text:list-item>
        <text:list-item>
          <text:p text:style-name="List_20_1_Content">     Einrichtung des alten und aktuellen Hauptraums</text:p>
          <text:list text:style-name="List_20_1">
            <text:list-item>
              <text:p text:style-name="List_20_1_Content">     #renovierung:erfurt.chat</text:p>
            </text:list-item>
            <text:list-item>
              <text:p text:style-name="List_20_1_Content">     ordentlichen Tischplatte im Hauptraum?</text:p>
            </text:list-item>
            <text:list-item>
              <text:p text:style-name="List_20_1_Content">     neue beamerhalterung im konferenzraum (und mehr Beamer?)</text:p>
            </text:list-item>
            <text:list-item>
              <text:p text:style-name="List_20_1_Content">     Beamer entstauben (der Staub wirft weiße Punkte in den Ecken des Bildes)</text:p>
            </text:list-item>
          </text:list>
        </text:list-item>
        <text:list-item>
          <text:p text:style-name="List_20_1_Content">     Fediverse Workshop: <text:a xlink:type="simple" xlink:href="https://pad.technikkultur-erfurt.de/p/fediverse" text:style-name="Internet_20_link" text:visited-style-name="Visited_20_Internet_20_Link">https://pad.technikkultur-erfurt.de/p/fediverse</text:a></text:p>
        </text:list-item>
        <text:list-item>
          <text:p text:style-name="List_20_1_Content">     T-Shirt und Aufkleber (siehe <text:a xlink:type="simple" xlink:href="https://pad.technikkultur-erfurt.de/p/bytespeicher-t-shirts" text:style-name="Internet_20_link" text:visited-style-name="Visited_20_Internet_20_Link">https://pad.technikkultur-erfurt.de/p/bytespeicher-t-shirts</text:a>)</text:p>
        </text:list-item>
        <text:list-item>
          <text:p text:style-name="List_20_1_Content">     Erfurt Event News Feed statt Instagram ?</text:p>
        </text:list-item>
        <text:list-item>
          <text:p text:style-name="List_20_1_Content">     monatlicher Bastelabend z.B. zu den Themen zeichnen, löten, 3D-Druck, nähen etc. (organisiert von den ErFurs/Lupo)</text:p>
        </text:list-item>
        <text:list-item>
          <text:p text:style-name="List_20_1_Content">     Kulturmeile Studi Welcome 14.10.25   @Zughafen (Stephan)</text:p>
        </text:list-item>
        <text:list-item>
          <text:p text:style-name="List_20_1_Content">     Bytespeicher-Geburtstag 1.11. - Sascha möchte ein Sonnenteleskop mitbringen</text:p>
        </text:list-item>
        <text:list-item>
          <text:p text:style-name="List_20_1_Content">     <text:a xlink:type="simple" xlink:href="https://thereisno.camp/" text:style-name="Internet_20_link" text:visited-style-name="Visited_20_Internet_20_Link">https://thereisno.camp/</text:a> dieses Wochenende</text:p>
        </text:list-item>
        <text:list-item>
          <text:p text:style-name="List_20_1_Content_Last">     Wollen wir noch etwas essbares bestellen?</text:p>
        </text:list-item>
      </text:list>
      <text:p text:style-name="Text_20_body">Größere Gegenstände, über deren Entsorgung man spekulieren sollte:</text:p>
      <text:list text:style-name="List_20_1" text:continue-numbering="false">
        <text:list-item>
          <text:p text:style-name="List_20_1_Content_First">     das nicht aufgebaute eckregal</text:p>
        </text:list-item>
        <text:list-item>
          <text:p text:style-name="List_20_1_Content">     den einen oder anderen rollcontainer - Ja</text:p>
        </text:list-item>
        <text:list-item>
          <text:p text:style-name="List_20_1_Content_Last">     der alte fernseher im konferenzraum ? Retro Gaming ggf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48:16</meta:creation-date>
    <dc:creator>Generated</dc:creator>
    <dc:date>2026-09-14T17::48:16</dc:date>
    <dc:language>en-US</dc:language>
    <meta:editing-cycles>1</meta:editing-cycles>
    <meta:editing-duration>PT0S</meta:editing-duration>
    <dc:title>verein:protokolle:plenum-2025-08</dc:title>
  </office:meta>
</office:document-meta>
</file>