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0047ebf9af16a39c5af6344e789c4e.jpg"/>
  <manifest:file-entry manifest:media-type="image/jpeg" manifest:full-path="Pictures/2e2c1da8886a88cb86be65ad4057b306.jpg"/>
  <manifest:file-entry manifest:media-type="image/jpeg" manifest:full-path="Pictures/21a20af1a501b7452ef3a4945020ad1e.jpg"/>
  <manifest:file-entry manifest:media-type="image/jpeg" manifest:full-path="Pictures/def0bb22f61e3efa139f969ee48fe9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rchiv:start"/><text:bookmark-start text:name="__RefHeading___immobilienangebote_1"/><text:bookmark-start text:name="immobilienangebote"/>Immobilienangebote<text:bookmark-end text:name="__RefHeading___immobilienangebote_1"/><text:bookmark-end text:name="immobilienangebote"/></text:h>
      <text:p text:style-name="Text_20_body">Dieser Namensraum dient der Sammlung von Immobilienangeboten. Eventuell könnte man hier auf der Seite eine kleine Tabelle als Vergleich der verschiedenen Objekte anlegen.</text:p>
      <text:p text:style-name="Text_20_body">In den Unterkategorien finden sich unsere <text:a xlink:type="simple" xlink:href="https://wiki.technikkultur-erfurt.de/wiki:archiv:anforderungen" text:style-name="Internet_20_link" text:visited-style-name="Visited_20_Internet_20_Link">Anforderungen</text:a> an zu mietende Räumlichkeiten und eine Vorlage für ein <text:a xlink:type="simple" xlink:href="https://wiki.technikkultur-erfurt.de/wiki:archiv:anschreiben" text:style-name="Internet_20_link" text:visited-style-name="Visited_20_Internet_20_Link">Anschreiben</text:a> an offizielle Stellen.</text:p>
      <text:p text:style-name="Text_20_body">Kandidaten finden und potentielle Vermieter kontaktieren kann und soll jedes Mitlied, das helfen möchte. Tragt doch aber bitte alle <text:a xlink:type="simple" xlink:href="https://wiki.technikkultur-erfurt.de/wiki:archiv:funde" text:style-name="Internet_20_link" text:visited-style-name="Visited_20_Internet_20_Link">Funde und die Kontaktaufnahme</text:a> hier ins Wiki ein, damit niemand doppelt angefragt wird und alle auf dem neuesten Stand bleiben.</text:p>
      <text:p text:style-name="Text_20_body">Sobald wir mehr Informationen zu einem Objekt haben, bekommt es eine Einzelseite, so bisher:</text:p>
      <text:list text:style-name="List_20_1" text:continue-numbering="false">
        <text:list-item>
          <text:p text:style-name="List_20_1_Content_First"> <text:a xlink:type="simple" xlink:href="https://wiki.technikkultur-erfurt.de/wiki:archiv:thaelmannstr_51" text:style-name="Internet_20_link" text:visited-style-name="Visited_20_Internet_20_Link">Thälmannstraße 51</text:a></text:p>
        </text:list-item>
        <text:list-item>
          <text:p text:style-name="List_20_1_Content"> <text:a xlink:type="simple" xlink:href="https://wiki.technikkultur-erfurt.de/wiki:archiv:hans-sailer-str" text:style-name="Internet_20_link" text:visited-style-name="Visited_20_Internet_20_Link">Hans-Sailer-Straße</text:a></text:p>
        </text:list-item>
        <text:list-item>
          <text:p text:style-name="List_20_1_Content"> <text:a xlink:type="simple" xlink:href="https://wiki.technikkultur-erfurt.de/hackerspace:immobilien:wilhelm-kuelz-str" text:style-name="Internet_20_link" text:visited-style-name="Visited_20_Internet_20_Link">Wilhelm-Külz-Straße</text:a></text:p>
        </text:list-item>
        <text:list-item>
          <text:p text:style-name="List_20_1_Content_Last"> <text:a xlink:type="simple" xlink:href="https://wiki.technikkultur-erfurt.de/hackerspace:immobilien:liebknechtstrasse" text:style-name="Internet_20_link" text:visited-style-name="Visited_20_Internet_20_Link">Liebknechtstraße</text:a></text:p>
        </text:list-item>
      </text:list>
      <text:h text:style-name="Heading_20_4" text:outline-level="4"><text:bookmark-start text:name="__RefHeading___moebelangebote_2"/><text:bookmark-start text:name="moebelangebote"/>Möbelangebote<text:bookmark-end text:name="__RefHeading___moebelangebote_2"/><text:bookmark-end text:name="moebelangebote"/></text:h>
      <text:p text:style-name="Text_20_body">auch im Pad: <text:a xlink:type="simple" xlink:href="http://pad.technikkultur-erfurt.de/p/dinge" text:style-name="Internet_20_link" text:visited-style-name="Visited_20_Internet_20_Link">http://pad.technikkultur-erfurt.de/p/dinge</text:a></text:p>
      <text:h text:style-name="Heading_20_5" text:outline-level="5"><text:bookmark-start text:name="__RefHeading___ikea_fundgrube_3"/><text:bookmark-start text:name="ikea_fundgrube"/>Ikea Fundgrube<text:bookmark-end text:name="__RefHeading___ikea_fundgrube_3"/><text:bookmark-end text:name="ikea_fundgrube"/></text:h>
      <text:list text:style-name="List_20_1" text:continue-numbering="false">
        <text:list-item>
          <text:p text:style-name="List_20_1_Content_First"> Expedit Regale (quadratische Regalfächer)</text:p>
          <text:list text:style-name="List_20_1">
            <text:list-item>
              <text:p text:style-name="List_20_1_Content"> <draw:frame draw:style-name="media" draw:name="0" text:anchor-type="as-char" draw:z-index="0" svg:width="5.2916666666667cm" style:rel-width="100%" svg:height="3.96875cm" style:rel-height="scale"><draw:image xlink:href="Pictures/320047ebf9af16a39c5af6344e789c4e.jpg" xlink:type="simple" xlink:show="embed" xlink:actuate="onLoad"/></draw:frame> <draw:frame draw:style-name="media" draw:name="1" text:anchor-type="as-char" draw:z-index="1" svg:width="5.2916666666667cm" style:rel-width="100%" svg:height="3.96875cm" style:rel-height="scale"><draw:image xlink:href="Pictures/2e2c1da8886a88cb86be65ad4057b306.jpg" xlink:type="simple" xlink:show="embed" xlink:actuate="onLoad"/></draw:frame></text:p>
            </text:list-item>
            <text:list-item>
              <text:p text:style-name="List_20_1_Content"> 149x149cm (4×4 Fächer) 39Euro/weiß (69Euro/birke)</text:p>
            </text:list-item>
            <text:list-item>
              <text:p text:style-name="List_20_1_Content"> 149x183cm (4×5 Fächer) 59Euro/weiß</text:p>
            </text:list-item>
          </text:list>
        </text:list-item>
        <text:list-item>
          <text:p text:style-name="List_20_1_Content"> Billy-Regale (std. Bücherregal in flach und tief)</text:p>
          <text:list text:style-name="List_20_1">
            <text:list-item>
              <text:p text:style-name="List_20_1_Content"> <draw:frame draw:style-name="media" draw:name="2" text:anchor-type="as-char" draw:z-index="2" svg:width="5.2916666666667cm" style:rel-width="100%" svg:height="3.96875cm" style:rel-height="scale"><draw:image xlink:href="Pictures/21a20af1a501b7452ef3a4945020ad1e.jpg" xlink:type="simple" xlink:show="embed" xlink:actuate="onLoad"/></draw:frame>  </text:p>
            </text:list-item>
            <text:list-item>
              <text:p text:style-name="List_20_1_Content"> 80x39x202 59Euro, 49Euro</text:p>
            </text:list-item>
            <text:list-item>
              <text:p text:style-name="List_20_1_Content"> 80x28x202 39Euro</text:p>
            </text:list-item>
          </text:list>
        </text:list-item>
        <text:list-item>
          <text:p text:style-name="List_20_1_Content"> Barstühle</text:p>
          <text:list text:style-name="List_20_1">
            <text:list-item>
              <text:p text:style-name="List_20_1_Content"> <draw:frame draw:style-name="media" draw:name="3" text:anchor-type="as-char" draw:z-index="3" svg:width="5.2916666666667cm" style:rel-width="100%" svg:height="3.96875cm" style:rel-height="scale"><draw:image xlink:href="Pictures/def0bb22f61e3efa139f969ee48fe9b5.jpg" xlink:type="simple" xlink:show="embed" xlink:actuate="onLoad"/></draw:frame> </text:p>
            </text:list-item>
            <text:list-item>
              <text:p text:style-name="List_20_1_Content_Last"> 2Stück je 17,90Euro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13:16</meta:creation-date>
    <dc:creator>Generated</dc:creator>
    <dc:date>2026-08-15T11::13:16</dc:date>
    <dc:language>en-US</dc:language>
    <meta:editing-cycles>1</meta:editing-cycles>
    <meta:editing-duration>PT0S</meta:editing-duration>
    <dc:title>wiki:archiv:start</dc:title>
  </office:meta>
</office:document-meta>
</file>