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ca6a4f53a831b55e50d9a6140f251a.png"/>
  <manifest:file-entry manifest:media-type="image/svg+xml" manifest:full-path="Pictures/31b9dda5992100e442243284bbcbc101.svg"/>
  <manifest:file-entry manifest:media-type="image/svg+xml" manifest:full-path="Pictures/f7afcbe4871b4268a4c1f672c167e8d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39ca6a4f53a831b55e50d9a6140f251a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wiki.technikkultur-erfurt.de/wiki:syntax" text:style-name="Internet_20_link" text:visited-style-name="Visited_20_Internet_20_Link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technikkultur-erfurt.de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31b9dda5992100e442243284bbcbc101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31b9dda5992100e442243284bbcbc101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31b9dda5992100e442243284bbcbc101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31b9dda5992100e442243284bbcbc101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31b9dda5992100e442243284bbcbc101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f7afcbe4871b4268a4c1f672c167e8da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15:27</meta:creation-date>
    <dc:creator>Generated</dc:creator>
    <dc:date>2026-08-15T11::15:27</dc:date>
    <dc:language>en-US</dc:language>
    <meta:editing-cycles>1</meta:editing-cycles>
    <meta:editing-duration>PT0S</meta:editing-duration>
    <dc:title>wiki:dokuwiki</dc:title>
  </office:meta>
</office:document-meta>
</file>