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9cfb9fd196b31f053b674815c96aaa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kerspace:moebel:werkbank:start"/>citizenvier hat eine alte Werkbank organisiert und dem Makerspace zur verfügung gestellt.</text:p>
      <text:p text:style-name="Text_20_body">Diese muss instandgesetzt werden, was jetzt passiert.</text:p>
      <text:p text:style-name="Text_20_body"><draw:frame draw:style-name="media" draw:name="0" text:anchor-type="as-char" draw:z-index="0" svg:width="5.2916666666667cm" style:rel-width="100%" svg:height="5.2916666666667cm" style:rel-height="scale"><draw:image xlink:href="Pictures/99cfb9fd196b31f053b674815c96aaaf.jpg" xlink:type="simple" xlink:show="embed" xlink:actuate="onLoad"/></draw:frame></text:p>
      <text:p text:style-name="Text_20_body">Für weitere Arbeitsplätze stehen Tischplatten bereit, die mit Unterkonstruktionen zu versehen sind die noch gebaut werden müss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55:12</meta:creation-date>
    <dc:creator>Generated</dc:creator>
    <dc:date>2026-08-15T11::55:12</dc:date>
    <dc:language>en-US</dc:language>
    <meta:editing-cycles>1</meta:editing-cycles>
    <meta:editing-duration>PT0S</meta:editing-duration>
    <dc:title>makerspace:moebel:werkbank:start</dc:title>
  </office:meta>
</office:document-meta>
</file>